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jpeg" manifest:full-path="Pictures/715e03454f890f59fb639987e2bf1fd5.jp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dessert"/><text:bookmark-start text:name="__RefHeading___griesskoch_1"/><text:bookmark-start text:name="griesskoch"/>Grießkoch<text:bookmark-end text:name="__RefHeading___griesskoch_1"/><text:bookmark-end text:name="griesskoch"/></text:h>
      <text:p text:style-name="Text_20_body"><text:span text:style-name="Strong_20_Emphasis"><text:span text:style-name="underline">Zutaten</text:span></text:span>:<text:line-break/></text:p>
      <text:list text:style-name="List_20_1" text:continue-numbering="false">
        <text:list-item>
          <text:p text:style-name="List_20_1_Content_First"> 500ml Milch</text:p>
        </text:list-item>
        <text:list-item>
          <text:p text:style-name="List_20_1_Content"> 1 El Margarine</text:p>
        </text:list-item>
        <text:list-item>
          <text:p text:style-name="List_20_1_Content"> 1 Prise Salz</text:p>
        </text:list-item>
        <text:list-item>
          <text:p text:style-name="List_20_1_Content"> 4 El Birkenzucker oder 3El Rohrzucker</text:p>
        </text:list-item>
        <text:list-item>
          <text:p text:style-name="List_20_1_Content"> 80g Weizengrieß</text:p>
        </text:list-item>
        <text:list-item>
          <text:p text:style-name="List_20_1_Content_Last"> Zucker, Zimt, Kakao oder Früchte zum bestreuen</text:p>
        </text:list-item>
      </text:list>
      <text:p text:style-name="Text_20_body"><text:span text:style-name="Strong_20_Emphasis"><text:span text:style-name="underline">Zubereitung</text:span></text:span>:<text:line-break/></text:p>
      <text:p text:style-name="Text_20_body">Milch und Butter langsam aufkochen lassen. Salz und Birkenzucker hinzufügen.<text:line-break/>
Den Grieß langsam zugeben und einige Minuten einkochen lassen, bis die Masse chremig ist. Mit einem Schneebesen ständig rühren, damit die Masse nicht anbrennt.<text:line-break/>
Auf Suppentellern oder Schalen anrichten und je nach Geschmack mit Zimt, Zucker, Kakao oder Früchten bestreuen.</text:p>
      <text:p text:style-name="Text_20_body">Durch den Birkenzucker auch für Diabetiker geeignet.<text:line-break/></text:p>
      <text:p text:style-name="Text_20_body"><text:span text:style-name="Strong_20_Emphasis">!!ACHTUNG!!</text:span><text:line-break/>
Falls Birkenzucker verwendet wird, keinesfalls Haustieren etwas davon abgeben, da diese den Birkenzucker nicht vertragen!<text:line-break/></text:p>
      <text:p text:style-name="Horizontal_20_Line"/>
      <text:h text:style-name="Heading_20_1" text:outline-level="1"><text:bookmark-start text:name="__RefHeading___himbeere-schmand-lasagne_2"/><text:bookmark-start text:name="himbeere-schmand-lasagne"/>Himbeere-Schmand-Lasagne<text:bookmark-end text:name="__RefHeading___himbeere-schmand-lasagne_2"/><text:bookmark-end text:name="himbeere-schmand-lasagne"/></text:h>
      <text:p text:style-name="Text_20_body"><text:line-break/><text:span text:style-name="Strong_20_Emphasis"><text:span text:style-name="underline">Zutaten</text:span></text:span>:</text:p>
      <text:list text:style-name="List_20_1" text:continue-numbering="false">
        <text:list-item>
          <text:p text:style-name="List_20_1_Content_First">300 g Tiefkühl-Himbeeren</text:p>
        </text:list-item>
        <text:list-item>
          <text:p text:style-name="List_20_1_Content">40 g + 50 g Zucker</text:p>
        </text:list-item>
        <text:list-item>
          <text:p text:style-name="List_20_1_Content">1 Bio-Zitrone</text:p>
        </text:list-item>
        <text:list-item>
          <text:p text:style-name="List_20_1_Content">250 g Schmand</text:p>
        </text:list-item>
        <text:list-item>
          <text:p text:style-name="List_20_1_Content">125 g Schlagsahne</text:p>
        </text:list-item>
        <text:list-item>
          <text:p text:style-name="List_20_1_Content">1 Packung (200 g) Butterkekse</text:p>
        </text:list-item>
        <text:list-item>
          <text:p text:style-name="List_20_1_Content_Last">125 g Lemon Curd (Glas</text:p>
        </text:list-item>
      </text:list>
      <text:p text:style-name="Text_20_body"><text:span text:style-name="Strong_20_Emphasis"><text:span text:style-name="underline">Zubereitung</text:span></text:span>:<text:line-break/></text:p>
      <text:p text:style-name="Text_20_body">Himbeeren auftauen lassen und durch ein Sieb streichen. Das Himbeerpüree mit 40 g
Zucker verrühren und zugedeckt  kalt stellen.<text:line-break/></text:p>
      <text:p text:style-name="Text_20_body">Zitrone heiß waschen, abtrocknen und Schale fein abreiben. Zitrone auspressen.
Schmand mit dem Schneebesen des Rührgeräts ca. 2 Minuten cremig aufschlagen. 50
g Zucker, Zitronensaft und -schale unterrühren.<text:line-break/></text:p>
      <text:p text:style-name="Text_20_body">Ca. 10 Minuten kalt stellen. Sahne steif schlagen und unter die Schmandcreme
heben.<text:line-break/></text:p>
      <text:p text:style-name="Text_20_body">Den Boden einer Form (ca. 18 x 18 cm; Rand 5 cm hoch) dünn mit Zitronen-Schmant-
Creme bestreichen. Im Wechsel Butterkekse (evtl. für die Form passend in Stücke
brechen), Himbeerpüree und Schmandcreme in die Form schichten.<text:line-break/></text:p>
      <text:p text:style-name="Text_20_body">Als letzte Schicht Schmandcreme daraufstreichen und Lemon Curd in Klecksen darauf
verteilen. Leicht in die Schmandcreme einrühren. Mindestens 2 Stunden kalt stellen
und durchziehen lassen.<text:line-break/></text:p>
      <text:p text:style-name="Horizontal_20_Line"/>
      <text:h text:style-name="Heading_20_1" text:outline-level="1"><text:bookmark-start text:name="__RefHeading___mohntorte_3"/><text:bookmark-start text:name="mohntorte"/>Mohntorte<text:bookmark-end text:name="__RefHeading___mohntorte_3"/><text:bookmark-end text:name="mohntorte"/></text:h>
      <text:p text:style-name="Text_20_body"><text:span text:style-name="Strong_20_Emphasis"><text:span text:style-name="underline">Zutaten</text:span></text:span>:<text:line-break/></text:p>
      <text:list text:style-name="List_20_1" text:continue-numbering="false">
        <text:list-item>
          <text:p text:style-name="List_20_1_Content_First"> 150+50g Kochschokolade</text:p>
        </text:list-item>
        <text:list-item>
          <text:p text:style-name="List_20_1_Content"> 150g Staubzucker</text:p>
        </text:list-item>
        <text:list-item>
          <text:p text:style-name="List_20_1_Content"> 1 Pkt. Vanille</text:p>
        </text:list-item>
        <text:list-item>
          <text:p text:style-name="List_20_1_Content"> 150g Butter</text:p>
        </text:list-item>
        <text:list-item>
          <text:p text:style-name="List_20_1_Content"> 150g gemahlener Mohn</text:p>
        </text:list-item>
        <text:list-item>
          <text:p text:style-name="List_20_1_Content"> 100g Marillenmarmelade</text:p>
        </text:list-item>
        <text:list-item>
          <text:p text:style-name="List_20_1_Content"> 5g Zitronat</text:p>
        </text:list-item>
        <text:list-item>
          <text:p text:style-name="List_20_1_Content_Last"> 5 Stk. Eier</text:p>
        </text:list-item>
      </text:list>
      <text:p text:style-name="Text_20_body"><text:span text:style-name="Strong_20_Emphasis"><text:span text:style-name="underline">Zubereitung</text:span></text:span>:<text:line-break/>
Den Boden der Form mit Backpapier auslegen und die gesamte Form einfetten. Die Eier 
trennen, Eiklar mit etwas Zucker (und einer Prise Salz) zu steifem Schnee schlagen.<text:line-break/>
Butter, Zucker, Vanillezucker und Dotter schaumig rühren, Zitronat und 150g grob gehackte 
Schokolade und Mohn zugeben. Schnee unterheben. Die Masse in die Form füllen. Torte in das 
kalte Rohr geben, auf 100°C stellen und 10 Minuten backen. Bei einem Heißluftherd nach 
10 Minuten auf 160°C (180°C ohne Heißluft) stellen und noch 35 Minuten weiterbacken.<text:line-break/>
Torte aus der Form nehmen. Noch im warmen Zustand mit Marmelade bestreichen und mit 
geriebener Schokolade bestreuen.</text:p>
      <text:p text:style-name="Horizontal_20_Line"/>
      <text:h text:style-name="Heading_20_1" text:outline-level="1"><text:bookmark-start text:name="__RefHeading___muffins_4"/><text:bookmark-start text:name="muffins"/>Muffins<text:bookmark-end text:name="__RefHeading___muffins_4"/><text:bookmark-end text:name="muffins"/></text:h>
      <text:p text:style-name="Text_20_body"><draw:frame draw:style-name="mediaright" draw:name="Muffins ©ede Legend" text:anchor-type="paragraph" draw:z-index="0" svg:width="5.2916666666667cm" style:rel-width="100%"><draw:text-box><text:p text:style-name="legendcenter"><draw:frame draw:style-name="mediaright" draw:name="Muffins ©ede" text:anchor-type="paragraph" draw:z-index="0" svg:width="5.2916666666667cm" style:rel-width="100%" svg:height="3.9655926809865cm" style:rel-height="scale"><draw:image xlink:href="Pictures/715e03454f890f59fb639987e2bf1fd5.jpg" xlink:type="simple" xlink:show="embed" xlink:actuate="onLoad"/></draw:frame>Muffins ©ede</text:p></draw:text-box></draw:frame>
<text:span text:style-name="Strong_20_Emphasis"><text:span text:style-name="underline">Zutaten</text:span></text:span> (für 8-12 Portionen):<text:line-break/></text:p>
      <text:list text:style-name="List_20_1" text:continue-numbering="false">
        <text:list-item>
          <text:p text:style-name="List_20_1_Content_First"> 140g Mehl</text:p>
        </text:list-item>
        <text:list-item>
          <text:p text:style-name="List_20_1_Content"> 1/2 Packerl Backpulver</text:p>
        </text:list-item>
        <text:list-item>
          <text:p text:style-name="List_20_1_Content"> 1 Ei</text:p>
        </text:list-item>
        <text:list-item>
          <text:p text:style-name="List_20_1_Content"> 40g Butter oder Margarine, zerlassen</text:p>
        </text:list-item>
        <text:list-item>
          <text:p text:style-name="List_20_1_Content"> 100g Birkenzucker</text:p>
        </text:list-item>
        <text:list-item>
          <text:p text:style-name="List_20_1_Content"> 2 Tropfen Vanillearoma oder 1 Schote</text:p>
        </text:list-item>
        <text:list-item>
          <text:p text:style-name="List_20_1_Content"> 125g Joghurt</text:p>
        </text:list-item>
        <text:list-item>
          <text:p text:style-name="List_20_1_Content"> 125ml Milch</text:p>
        </text:list-item>
        <text:list-item>
          <text:p text:style-name="List_20_1_Content"> Zitronenabrieb</text:p>
        </text:list-item>
        <text:list-item>
          <text:p text:style-name="List_20_1_Content_Last"> Frische Himbeeren, Äpfel oder sonstige Früchte nach Geschmack.</text:p>
        </text:list-item>
      </text:list>
      <text:p text:style-name="Text_20_body"><text:span text:style-name="Strong_20_Emphasis"><text:span text:style-name="underline">Zubereitung</text:span></text:span>:<text:line-break/>
Muffinformen einfetten oder Papierförmchen verwenden. Das Backrohr auf 190°C vorheizen.<text:line-break/>
Mehl und Backpulver vermischen. Ei in einer Schüssel schaumig schlagen und Butter, Zucker, Vanille, Joghurt und Zitronenabrieb unterrühren. Mehl/Backpulvermischung einrühren und den Teig 5 Minuten rasten lassen.<text:line-break/>
Die Masse in die Förmchen füllen, Früchte oder Obst beigeben und im Ofen für etwa 20 Minuten backen.<text:line-break/></text:p>
      <text:p text:style-name="Text_20_body">Durch den Birkenzucker auch für Diabetiker geeignet.<text:line-break/></text:p>
      <text:p text:style-name="Text_20_body"><text:span text:style-name="Strong_20_Emphasis">!!ACHTUNG!!</text:span><text:line-break/>
Keinesfalls Haustieren etwas davon abgeben, da diese den Birkenzucker nicht vertragen!</text:p>
      <text:p text:style-name="Horizontal_20_Line"/>
      <text:h text:style-name="Heading_20_1" text:outline-level="1"><text:bookmark-start text:name="__RefHeading___pudding_5"/><text:bookmark-start text:name="pudding"/>Pudding<text:bookmark-end text:name="__RefHeading___pudding_5"/><text:bookmark-end text:name="pudding"/></text:h>
      <text:p text:style-name="Text_20_body"><text:span text:style-name="Strong_20_Emphasis"><text:span text:style-name="underline">Zutaten</text:span></text:span>:<text:line-break/></text:p>
      <text:list text:style-name="List_20_1" text:continue-numbering="false">
        <text:list-item>
          <text:p text:style-name="List_20_1_Content_First"> 1/2 L Milch</text:p>
        </text:list-item>
        <text:list-item>
          <text:p text:style-name="List_20_1_Content"> 140g Zucker</text:p>
        </text:list-item>
        <text:list-item>
          <text:p text:style-name="List_20_1_Content"> 3 Eidotter</text:p>
        </text:list-item>
        <text:list-item>
          <text:p text:style-name="List_20_1_Content"> 30g Maisstärke = Maizena</text:p>
        </text:list-item>
        <text:list-item>
          <text:p text:style-name="List_20_1_Content_Last"> Vanillezucker </text:p>
        </text:list-item>
      </text:list>
      <text:p text:style-name="Text_20_body"><text:span text:style-name="Strong_20_Emphasis"><text:span text:style-name="underline">Zubereitung</text:span></text:span>:<text:line-break/>
Eidotter und Maizena verquirreln  Milch (bis auf ein halbes Häferl voll) in Topf geben, 
Zucker darin lösen und erhitzen. Restliche Milch mit Dotter/Maizena vermischen und 
glattrühren (d.h. es dürfen keine Bröckerl drin sein, also Bröckerl mit einem Löffel an 
der Gefäßwand zerdrücken). Wenn die Milch kocht, Dotter und Maizena dazugeben, 
Temperatur kleiner drehen und solange rühren, bis der Pudding fester wird. In mit kaltem 
Wasser ausgespülte Schüsseln geben &amp; erkalten lassen und dann stürzen.
Mit Dicksaft und evtl. Schlagobers garnieren.
<text:line-break/>
<text:line-break/>
<text:span text:style-name="Strong_20_Emphasis"><text:span text:style-name="underline">Variationen</text:span></text:span>:
Schokostücke in der Milch auflösen (ev. weniger Zucker nehmen), statt Vanillezucker 
Vanilleschoten nehmen (eine Schote der Länge nach halbieren, das schwarze Zeug drinnen 
rauskratzen und reingeben).</text:p>
      <text:p text:style-name="Horizontal_20_Line"/>
      <text:h text:style-name="Heading_20_1" text:outline-level="1"><text:bookmark-start text:name="__RefHeading___suesses_sushi_6"/><text:bookmark-start text:name="suesses_sushi"/>Süßes Sushi<text:bookmark-end text:name="__RefHeading___suesses_sushi_6"/><text:bookmark-end text:name="suesses_sushi"/></text:h>
      <text:p text:style-name="Text_20_body">mit Früchten und Dunkler Schokoladensauce<text:line-break/></text:p>
      <text:p text:style-name="Text_20_body"><text:line-break/>
<text:span text:style-name="Strong_20_Emphasis"><text:span text:style-name="underline">Zutaten</text:span></text:span>:<text:line-break/>
<text:span text:style-name="Emphasis">für Sushi</text:span></text:p>
      <text:list text:style-name="List_20_1" text:continue-numbering="false">
        <text:list-item>
          <text:p text:style-name="List_20_1_Content_First"> 180g Basmatireis</text:p>
        </text:list-item>
        <text:list-item>
          <text:p text:style-name="List_20_1_Content"> 1 EL Feinkristallzucker</text:p>
        </text:list-item>
        <text:list-item>
          <text:p text:style-name="List_20_1_Content"> 350 ml Kokosmilch</text:p>
        </text:list-item>
        <text:list-item>
          <text:p text:style-name="List_20_1_Content"> 50g weiße Schokolade</text:p>
        </text:list-item>
        <text:list-item>
          <text:p text:style-name="List_20_1_Content"> verschiedene Früchte</text:p>
        </text:list-item>
        <text:list-item>
          <text:p text:style-name="List_20_1_Content"> Kiwi, Orangen, Ananas</text:p>
        </text:list-item>
        <text:list-item>
          <text:p text:style-name="List_20_1_Content_Last"> Mango, Rettich, ….</text:p>
        </text:list-item>
      </text:list>
      <text:p text:style-name="Text_20_body"><text:span text:style-name="Strong_20_Emphasis"><text:span text:style-name="underline">Zutaten</text:span></text:span>:<text:line-break/>
<text:span text:style-name="Emphasis">für Schokosauce</text:span></text:p>
      <text:list text:style-name="List_20_1" text:continue-numbering="false">
        <text:list-item>
          <text:p text:style-name="List_20_1_Content_First"> 100g Feinkristallzucker</text:p>
        </text:list-item>
        <text:list-item>
          <text:p text:style-name="List_20_1_Content"> 1/8 l Wasser</text:p>
        </text:list-item>
        <text:list-item>
          <text:p text:style-name="List_20_1_Content"> 175g Velma Schokolade</text:p>
        </text:list-item>
        <text:list-item>
          <text:p text:style-name="List_20_1_Content_Last"> 25g Butter</text:p>
        </text:list-item>
      </text:list>
      <text:p text:style-name="Text_20_body"><text:span text:style-name="Strong_20_Emphasis"><text:span text:style-name="underline">Zubereitung</text:span></text:span>:<text:line-break/>
<text:span text:style-name="Strong_20_Emphasis">SUSHI:</text:span><text:line-break/>
Reis, Zucker und Kokosmilch in einem Topf auf mittlerer Hitze aufkochen lassen,
dabei immer wieder umrühren. Hitze reduziern, zudecken und ca 15 Min. ziehen lassen. In
der Zwischenzeit die weiße Schokolade fein reiben und die Früchte in Streifen schneiden.
Reis aukühlen lassen und mit der geriebenen Schokolade vermischen. Kleine Sushi-Stücke 
formen und mit den Früchetn belegen.<text:line-break/>
<text:line-break/>
<text:span text:style-name="Strong_20_Emphasis">SCHOKOSAUCE:</text:span><text:line-break/>
Zucker und Wasser in einen kleinen Topf geben und bei schwacher Hitze
rühren, bis sich der Zucker aufgelöst hat. Schokolade in kleine Würfel schneiden und in 
das warme Wasser einrühren. Immer nur wenig Schokolade zugeben und warten, bis sich diese
aufgelöst hat. Sobald die Schokolade geschmolzen ist, die Butter stückchenweise hinzugeben 
und unterrühren. Sauce in ein Schälchen geben und als Dip reichen.</text:p>
      <text:p text:style-name="Horizontal_20_Line"/>
      <text:h text:style-name="Heading_20_1" text:outline-level="1"><text:bookmark-start text:name="__RefHeading___waffeln_7"/><text:bookmark-start text:name="waffeln"/>Waffeln<text:bookmark-end text:name="__RefHeading___waffeln_7"/><text:bookmark-end text:name="waffeln"/></text:h>
      <text:p text:style-name="Text_20_body"><text:span text:style-name="Strong_20_Emphasis"><text:span text:style-name="underline">Zutaten</text:span></text:span>:<text:line-break/></text:p>
      <text:list text:style-name="List_20_1" text:continue-numbering="false">
        <text:list-item>
          <text:p text:style-name="List_20_1_Content_First"> 10 dag Butter</text:p>
        </text:list-item>
        <text:list-item>
          <text:p text:style-name="List_20_1_Content"> 150dag Mehl</text:p>
        </text:list-item>
        <text:list-item>
          <text:p text:style-name="List_20_1_Content"> 1 Prise Backpulver</text:p>
        </text:list-item>
        <text:list-item>
          <text:p text:style-name="List_20_1_Content"> 150 ml Milch</text:p>
        </text:list-item>
        <text:list-item>
          <text:p text:style-name="List_20_1_Content"> 12 dag Zucker</text:p>
        </text:list-item>
        <text:list-item>
          <text:p text:style-name="List_20_1_Content"> Salz</text:p>
        </text:list-item>
        <text:list-item>
          <text:p text:style-name="List_20_1_Content_Last"> 3 Eier </text:p>
        </text:list-item>
      </text:list>
      <text:p text:style-name="Text_20_body"><text:span text:style-name="Strong_20_Emphasis"><text:span text:style-name="underline">Zubereitung</text:span></text:span>:<text:line-break/>
Butter oder Margarine in Stücke schneiden und langsam schmelzen lassen.<text:line-break/>
Mehl in eine Schüssel geben und mit Backpulver mischen. Milch dazugießen, alles mit dem 
Handrührgerät verrühren.<text:line-break/>
Zucker, 1 Prise Salz und die Eier dazugeben und alles zu einem glatten Teig verrühren. <text:line-break/>
Zum Schluss die abgekühlte, aber noch flüssige Butter oder Margarine unterrühren. <text:line-break/>
Den Teig 20 Minuten ruhen lassen.<text:line-break/>
Das Waffeleisen vorheizen. Beide Seiten dünn mit flüssiger Margarine bestreichen.<text:line-break/>
Waffelteig auf die untere Seite gießen, das Waffeleisen schließen und die Waffel 
4 - 5 Minuten backen. Auf diese Weise nacheinander acht Waffeln backen.
<text:line-break/>
<text:line-break/>
<text:span text:style-name="Strong_20_Emphasis"><text:span text:style-name="underline">Tipp</text:span></text:span>:
Statt mit Milch kann man den Waffelteig auch mit Schlagobers zubereiten. Der Teig wird 
noch etwas lockerer, wenn man die Eier trennt und dann das Eiweiß als Eischnee unterhebt.</text:p>
      <text:p text:style-name="Horizontal_20_Line"/>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6T20::23:05</meta:creation-date>
    <dc:creator>Generated</dc:creator>
    <dc:date>2026-08-16T20::23:05</dc:date>
    <dc:language>en-US</dc:language>
    <meta:editing-cycles>1</meta:editing-cycles>
    <meta:editing-duration>PT0S</meta:editing-duration>
    <dc:title>dessert</dc:title>
  </office:meta>
</office:document-meta>
</file>