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da2a7b86ad4f37c78a293f7a0960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rinks"/><text:bookmark-start text:name="__RefHeading___eierlikoer_1"/><text:bookmark-start text:name="eierlikoer"/>Eierlikör<text:bookmark-end text:name="__RefHeading___eierlikoer_1"/><text:bookmark-end text:name="eierlikoer"/></text:h>
      <text:p text:style-name="Text_20_body"><draw:frame draw:style-name="mediaright" draw:name="(CC) BY-SA Legend" text:anchor-type="paragraph" draw:z-index="0" svg:width="5.2916666666667cm" style:rel-width="100%"><draw:text-box><text:p text:style-name="legendcenter"><draw:frame draw:style-name="mediaright" draw:name="(CC) BY-SA" text:anchor-type="paragraph" draw:z-index="0" svg:width="5.2916666666667cm" style:rel-width="100%" svg:height="3.9612758945386cm" style:rel-height="scale"><draw:image xlink:href="Pictures/eada2a7b86ad4f37c78a293f7a096036.jpg" xlink:type="simple" xlink:show="embed" xlink:actuate="onLoad"/></draw:frame>(CC) BY-SA</text:p></draw:text-box></draw:frame>
<text:span text:style-name="Strong_20_Emphasis"><text:span text:style-name="underline">Zutaten</text:span></text:span>:</text:p>
      <text:list text:style-name="List_20_1" text:continue-numbering="false">
        <text:list-item>
          <text:p text:style-name="List_20_1_Content_First"> 5 Eigelb</text:p>
        </text:list-item>
        <text:list-item>
          <text:p text:style-name="List_20_1_Content"> 100 g Puderzucker</text:p>
        </text:list-item>
        <text:list-item>
          <text:p text:style-name="List_20_1_Content"> 1 Vanilleschote</text:p>
        </text:list-item>
        <text:list-item>
          <text:p text:style-name="List_20_1_Content"> 300 g Schlagobers</text:p>
        </text:list-item>
        <text:list-item>
          <text:p text:style-name="List_20_1_Content_Last"> 180 ml Weinbrandt</text:p>
        </text:list-item>
      </text:list>
      <text:p text:style-name="Text_20_body"><text:span text:style-name="Strong_20_Emphasis"><text:span text:style-name="underline">Zubereitung</text:span></text:span>:<text:line-break/>
Eigelb, Zucker und das Mark der Vanilleschote schaumig schlagen. <text:line-break/>
Langsam und unter Rühren das Schlagobers zufügen.<text:line-break/>
Zuletzt den Alkohol unterrühren.<text:line-break/>
Mindestens einen Tag reifen lassen.<text:line-break/>
Im Kühlschrank ca. 4 Wochen haltbar.<text:line-break/></text:p>
      <text:p text:style-name="Text_20_body">UNBEDINGT SEHR FRISCHE EIER VERWENDEN, AM BESTEN VON EINER ZUVERLÄSSIGEN QUELLE!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42:26</meta:creation-date>
    <dc:creator>Generated</dc:creator>
    <dc:date>2026-09-16T10::42:26</dc:date>
    <dc:language>en-US</dc:language>
    <meta:editing-cycles>1</meta:editing-cycles>
    <meta:editing-duration>PT0S</meta:editing-duration>
    <dc:title>drinks</dc:title>
  </office:meta>
</office:document-meta>
</file>