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5cd4ade5ad08af03fbf077662b6f3e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ingabeeinheit_1"/><text:bookmark-start text:name="__RefHeading___eingabeeinheit_1"/><text:bookmark-start text:name="eingabeeinheit"/>Eingabeeinheit<text:bookmark-end text:name="__RefHeading___eingabeeinheit_1"/><text:bookmark-end text:name="eingabeeinheit"/></text:h>
      <text:p text:style-name="Text_20_body"><text:line-break/>
<draw:frame draw:style-name="mediacenter" draw:name="0" text:anchor-type="paragraph" draw:z-index="0" svg:width="10.027708333333cm" svg:height="6.985cm"><draw:image xlink:href="Pictures/15cd4ade5ad08af03fbf077662b6f3e8.jpg" xlink:type="simple" xlink:show="embed" xlink:actuate="onLoad"/></draw:frame>
<text:line-break/>
Für die Testumgebung wurde eine 8-Kanal Eingabeeinheit angefertigt. Die Taster können durch  Schalter, Reedkontakte, Bewegungsmelder oder sonstige Schaltaktoren ersetzt werden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8::08:19</meta:creation-date>
    <dc:creator>Generated</dc:creator>
    <dc:date>2026-08-16T18::08:19</dc:date>
    <dc:language>en-US</dc:language>
    <meta:editing-cycles>1</meta:editing-cycles>
    <meta:editing-duration>PT0S</meta:editing-duration>
    <dc:title>eingabeeinheit_1</dc:title>
  </office:meta>
</office:document-meta>
</file>