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f407ccaed4a60b83b503dc93f4639bbf.png"/>
  <manifest:file-entry manifest:media-type="image/png" manifest:full-path="Pictures/3330dd28f23de33e544f12c523f95c3f.png"/>
  <manifest:file-entry manifest:media-type="image/png" manifest:full-path="Pictures/a29572c29d03ada5e57336ec13a1f6b5.png"/>
  <manifest:file-entry manifest:media-type="image/png" manifest:full-path="Pictures/ad17a680e9a725a2ece06dde11f74faa.png"/>
  <manifest:file-entry manifest:media-type="image/gif" manifest:full-path="Pictures/2fd70d63f7e1f1d449cedf3a3163313b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sp_easy1_18b20"/><text:bookmark-start text:name="__RefHeading___b20_am_esp8266_anschliessen_1"/><text:bookmark-start text:name="b20_am_esp8266_anschliessen"/>18B20 am ESP8266 anschließen<text:bookmark-end text:name="__RefHeading___b20_am_esp8266_anschliessen_1"/><text:bookmark-end text:name="b20_am_esp8266_anschliessen"/></text:h>
      <text:p text:style-name="Text_20_body"><text:span text:style-name="Source_20_Text"><text:span text:style-name="Strong_20_Emphasis">Letztes Update 2021/06/04 11:19</text:span></text:span> <text:line-break/><text:line-break/>
Hier werden mehrere 18B20 am ESP8266 angeschlossen. Der 18B20 ist ein digitaler 1-Wire Temperatursensor, welcher eine eindeutige 64-Bit Seriennummer zur Produktionszeit eingebrannt bekommen hat. Die Stromversorgung geschieht über einen 4k7 kΩ Widerstand im „Parasite Modus“. </text:p>
      <text:p text:style-name="Text_20_body">Die Betriebsspannung liegt in einem Bereich von <text:span text:style-name="Strong_20_Emphasis">3V3</text:span> bis <text:span text:style-name="Strong_20_Emphasis">5V</text:span>.<text:line-break/>
Der Temperaturmessbereich liegt zwischen <text:span text:style-name="Strong_20_Emphasis">-55°C</text:span> bis <text:span text:style-name="Strong_20_Emphasis">+125°C</text:span>.</text:p>
      <text:p text:style-name="Text_20_body"><draw:frame draw:style-name="mediacenter" draw:name="(CC) BY-SA Legend" text:anchor-type="paragraph" draw:z-index="0" svg:width="11.90625cm"><draw:text-box><text:p text:style-name="legendcenter"><draw:frame draw:style-name="mediacenter" draw:name="(CC) BY-SA" text:anchor-type="paragraph" draw:z-index="0" svg:width="11.90625cm" svg:height="6.59337836091cm"><draw:image xlink:href="Pictures/f407ccaed4a60b83b503dc93f4639bbf.png" xlink:type="simple" xlink:show="embed" xlink:actuate="onLoad"/></draw:frame>(CC) BY-SA</text:p></draw:text-box></draw:frame></text:p>
      <text:h text:style-name="Heading_20_1" text:outline-level="1"><text:bookmark-start text:name="__RefHeading___b20_in_espeasy_eintragen_2"/><text:bookmark-start text:name="b20_in_espeasy_eintragen"/>18B20 in ESPEasy eintragen<text:bookmark-end text:name="__RefHeading___b20_in_espeasy_eintragen_2"/><text:bookmark-end text:name="b20_in_espeasy_eintragen"/></text:h>
      <text:p text:style-name="Text_20_body">Dem ESP muss mitgeteilt werden, welcher Sensor wo an ihm angeschlossen ist. Dazu den Ordner <text:span text:style-name="Source_20_Text">Devices</text:span> öffnen und mit <text:span text:style-name="Strong_20_Emphasis"><text:span text:style-name="Plugin_Wrap_Span_Notice"> Add </text:span></text:span>  ein Konfigurationsfenster öffnen.</text:p>
      <text:p text:style-name="Text_20_body"><draw:frame draw:style-name="mediacenter" draw:name="1" text:anchor-type="paragraph" draw:z-index="1" svg:width="10.583333333333cm" svg:height="10.274535809019cm"><draw:image xlink:href="Pictures/3330dd28f23de33e544f12c523f95c3f.png" xlink:type="simple" xlink:show="embed" xlink:actuate="onLoad"/></draw:frame></text:p>
      <text:p text:style-name="Text_20_body">Hier wird der DS18B20 ausgewählt. Die Auswahl mit <text:span text:style-name="Strong_20_Emphasis"><text:span text:style-name="Plugin_Wrap_Span_Notice"> Submit</text:span></text:span> bestätigen.</text:p>
      <text:p text:style-name="Text_20_body"><draw:frame draw:style-name="mediacenter" draw:name="2" text:anchor-type="paragraph" draw:z-index="2" svg:width="13.229166666667cm" svg:height="9.5134335154827cm"><draw:image xlink:href="Pictures/a29572c29d03ada5e57336ec13a1f6b5.png" xlink:type="simple" xlink:show="embed" xlink:actuate="onLoad"/></draw:frame></text:p>
      <text:p text:style-name="Text_20_body">Dem Sensor einen Namen vergeben und aktivieren (Enabled: <draw:frame draw:style-name="media" draw:name="3" text:anchor-type="as-char" draw:z-index="3" svg:width="0.52916666666667cm" svg:height="0.52916666666667cm"><draw:image xlink:href="Pictures/ad17a680e9a725a2ece06dde11f74faa.png" xlink:type="simple" xlink:show="embed" xlink:actuate="onLoad"/></draw:frame>). Den Anschluss im Feld <text:span text:style-name="Source_20_Text">GPIO ←- TX</text:span> und die <text:span text:style-name="Source_20_Text">Device Address:</text:span> eintragen. Die Angaben mit <text:span text:style-name="Strong_20_Emphasis"><text:span text:style-name="Plugin_Wrap_Span_Notice"> Submit</text:span></text:span> übertragen.</text:p>
      <text:p text:style-name="Text_20_body">Im neuen Fenster im Feld <text:span text:style-name="Source_20_Text">Device Address:</text:span> die Adresse des DS18B20 aus dem Pull Down Menü eintragen. Alle weiteren Eingaben den eigenen Bedüfnissen anpassen.</text:p>
      <text:p text:style-name="Text_20_body">Im Feld <text:span text:style-name="Source_20_Text">Formula</text:span> können Korrekturwerte oder Formeln zur Umrechnung in °F oder °K eingetragen werden. Siehe <text:a xlink:type="simple" xlink:href="https://www.letscontrolit.com/wiki/index.php/EasyFormula" text:style-name="Internet_20_link" text:visited-style-name="Visited_20_Internet_20_Link">Easy Formula</text:a>.</text:p>
      <text:p text:style-name="Horizontal_20_Line"/>
      <text:p text:style-name="Text_20_body">Weitere Informationen <text:a xlink:type="simple" xlink:href="https://espeasy.readthedocs.io/en/latest/Plugin/P004.html" text:style-name="Internet_20_link" text:visited-style-name="Visited_20_Internet_20_Link">Environment - DS18b20</text:a>    <draw:frame draw:style-name="media" draw:name="4" text:anchor-type="as-char" draw:z-index="4" svg:width="0.47625cm" svg:height="0.3175cm"><draw:image xlink:href="Pictures/2fd70d63f7e1f1d449cedf3a3163313b.gif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6T18::06:33</meta:creation-date>
    <dc:creator>Generated</dc:creator>
    <dc:date>2026-08-16T18::06:33</dc:date>
    <dc:language>en-US</dc:language>
    <meta:editing-cycles>1</meta:editing-cycles>
    <meta:editing-duration>PT0S</meta:editing-duration>
    <dc:title>esp_easy1_18b20</dc:title>
  </office:meta>
</office:document-meta>
</file>