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upt"/><text:bookmark-start text:name="__RefHeading___brezenknoedel_1"/><text:bookmark-start text:name="brezenknoedel"/>Brezenknödel<text:bookmark-end text:name="__RefHeading___brezenknoedel_1"/><text:bookmark-end text:name="brezenknoedel"/></text:h>
      <text:p text:style-name="Text_20_body"><text:span text:style-name="Strong_20_Emphasis"><text:span text:style-name="underline">Zutaten</text:span></text:span>:<text:line-break/></text:p>
      <text:list text:style-name="List_20_1" text:continue-numbering="false">
        <text:list-item>
          <text:p text:style-name="List_20_1_Content_First"> 250 g Brezen oder Laugenstangen</text:p>
        </text:list-item>
        <text:list-item>
          <text:p text:style-name="List_20_1_Content"> 2 Eier</text:p>
        </text:list-item>
        <text:list-item>
          <text:p text:style-name="List_20_1_Content"> ¼ Liter Milch</text:p>
        </text:list-item>
        <text:list-item>
          <text:p text:style-name="List_20_1_Content"> Muskat, frisch gerieben</text:p>
        </text:list-item>
        <text:list-item>
          <text:p text:style-name="List_20_1_Content"> 1 EL Petersilie, frisch gehackte</text:p>
        </text:list-item>
        <text:list-item>
          <text:p text:style-name="List_20_1_Content"> ½ Zwiebel</text:p>
        </text:list-item>
        <text:list-item>
          <text:p text:style-name="List_20_1_Content_Last"> Salz und Pfeffer aus der Mühle</text:p>
        </text:list-item>
      </text:list>
      <text:p text:style-name="Text_20_body"><text:span text:style-name="Strong_20_Emphasis"><text:span text:style-name="underline">Zubereitung</text:span></text:span>:<text:line-break/>
Zwiebel in Würfel schneiden und in Butter glasig dünsten. Das Salz von den Laugenbrezen 
oder -stangen entfernen. Brezen oder Stangen in ein cm Stücke schneiden und in eine Schüssel 
geben. Die Eier in die Milch geben und mit dem Stabmixer oder Schneebesen verquirlen. 
Mit Muskatnuss würzen. Eiermilch über die Brezen geben, Petersilie und Zwiebel unterrühren. 
Mit Salz und Pfeffer würzen, 20 Minuten ziehen lassen.<text:line-break/>
Einen Bogen Alufolie ausbreiten, (matte Seite nach unten) darauf einen Bogen Frischhaltefolie 
legen und die Knödelmasse längs darauf verteilen. Die Masse zuerst in die Frischhaltefolie 
wickeln, dann die Alufolie wie eine Wurst zusammenrollen. Enden fest zusammendrehen. 
Die Brezenknödel in fast kochendem Wasser etwa 20 Minuten ziehen lassen.<text:line-break/>
Knödel auswickeln und in ca. 1,5 cm Scheiben aufschneiden</text:p>
      <text:p text:style-name="Horizontal_20_Line"/>
      <text:h text:style-name="Heading_20_1" text:outline-level="1"><text:bookmark-start text:name="__RefHeading___chilli_sin_carne_2"/><text:bookmark-start text:name="chilli_sin_carne"/>Chilli sin Carne<text:bookmark-end text:name="__RefHeading___chilli_sin_carne_2"/><text:bookmark-end text:name="chilli_sin_carne"/></text:h>
      <text:p text:style-name="Text_20_body"><text:span text:style-name="Strong_20_Emphasis"><text:span text:style-name="underline">Zutaten</text:span></text:span>:<text:line-break/></text:p>
      <text:list text:style-name="List_20_1" text:continue-numbering="false">
        <text:list-item>
          <text:p text:style-name="List_20_1_Content_First"> 500 g Glutenschnitzel</text:p>
        </text:list-item>
        <text:list-item>
          <text:p text:style-name="List_20_1_Content"> (für 4 Pers.)	2 EL Öl (am besten Olivenöl)</text:p>
        </text:list-item>
        <text:list-item>
          <text:p text:style-name="List_20_1_Content"> 2 Zwiebeln, gehackt</text:p>
        </text:list-item>
        <text:list-item>
          <text:p text:style-name="List_20_1_Content"> 250 g Stangensellerie, geschnitten</text:p>
        </text:list-item>
        <text:list-item>
          <text:p text:style-name="List_20_1_Content"> 1 grüner Paprika, in dünne Streifen geschnitten</text:p>
        </text:list-item>
        <text:list-item>
          <text:p text:style-name="List_20_1_Content"> 1 Dose (800g) geschälte Tomaten</text:p>
        </text:list-item>
        <text:list-item>
          <text:p text:style-name="List_20_1_Content"> 2 TL Salz</text:p>
        </text:list-item>
        <text:list-item>
          <text:p text:style-name="List_20_1_Content"> 1/8 TL Cayenne Pfeffer</text:p>
        </text:list-item>
        <text:list-item>
          <text:p text:style-name="List_20_1_Content"> 1 TL Chili Pulver</text:p>
        </text:list-item>
        <text:list-item>
          <text:p text:style-name="List_20_1_Content"> 1 Peperoni (scharf), ohne Kerne und ohne Spitze, klein geschnitten</text:p>
        </text:list-item>
        <text:list-item>
          <text:p text:style-name="List_20_1_Content"> 1/2 Glas Rotwein</text:p>
        </text:list-item>
        <text:list-item>
          <text:p text:style-name="List_20_1_Content"> 2 Dosen 400g Kidney-Bohnen</text:p>
        </text:list-item>
        <text:list-item>
          <text:p text:style-name="List_20_1_Content_Last"> 1 kl. Dose Champignons</text:p>
        </text:list-item>
      </text:list>
      <text:p text:style-name="Text_20_body"><text:span text:style-name="Strong_20_Emphasis"><text:span text:style-name="underline">Zubereitung</text:span></text:span>:<text:line-break/>
Klein geschnittene Glutenschnitzel im Öl anbraten, Zwiebeln, Knoblauch, Sellerie, Paprika 
und Peperoni dazugeben und leicht dünsten. 
Tomaten, den Saft der Champignons, die Gewürze und den Rotwein dazugeben. 
Kurz aufkochen und 1 Stunde bei niedriger Hitze kochen lassen. 
Danach Bohnen und Champignons dazugeben nochmals kurz aufkochen und 10 min weiterkochen.
<text:line-break/>
<text:line-break/>
<text:span text:style-name="Strong_20_Emphasis"><text:span text:style-name="underline">Tipp</text:span></text:span>:
Mit Brot, Nockerln, Erdäpfeln oder Semmelknödel servieren!</text:p>
      <text:p text:style-name="Horizontal_20_Line"/>
      <text:h text:style-name="Heading_20_1" text:outline-level="1"><text:bookmark-start text:name="__RefHeading___eiernockerln_3"/><text:bookmark-start text:name="eiernockerln"/>Eiernockerln<text:bookmark-end text:name="__RefHeading___eiernockerln_3"/><text:bookmark-end text:name="eiernockerln"/></text:h>
      <text:p text:style-name="Text_20_body"><text:span text:style-name="Strong_20_Emphasis"><text:span text:style-name="underline">Zutaten</text:span></text:span>:<text:line-break/></text:p>
      <text:list text:style-name="List_20_1" text:continue-numbering="false">
        <text:list-item>
          <text:p text:style-name="List_20_1_Content_First"> 2 Stück Eier</text:p>
        </text:list-item>
        <text:list-item>
          <text:p text:style-name="List_20_1_Content"> 4 Stück Eier zum ausbacken</text:p>
        </text:list-item>
        <text:list-item>
          <text:p text:style-name="List_20_1_Content"> 350 Gramm Mehl (griffig)</text:p>
        </text:list-item>
        <text:list-item>
          <text:p text:style-name="List_20_1_Content"> 2 El Margarine</text:p>
        </text:list-item>
        <text:list-item>
          <text:p text:style-name="List_20_1_Content"> 1 Tl Salz (für das Kochwasser) </text:p>
        </text:list-item>
        <text:list-item>
          <text:p text:style-name="List_20_1_Content"> 1/4 Liter Wasser / Milch gemischt</text:p>
        </text:list-item>
        <text:list-item>
          <text:p text:style-name="List_20_1_Content"> 1 Prise Schnittlauch zum garnieren</text:p>
        </text:list-item>
        <text:list-item>
          <text:p text:style-name="List_20_1_Content_Last"> Öl für die Pfanne</text:p>
        </text:list-item>
      </text:list>
      <text:p text:style-name="Text_20_body"><text:span text:style-name="Strong_20_Emphasis"><text:span text:style-name="underline">Zubereitung</text:span></text:span>:<text:line-break/>
Zwei Eier mit Mehl, Wasser/Milch, Margarine, einer Prise Salz/Pfeffer verrühren, bis der 
Teig richtig cremig wird. Mit einem Löffel kleine Nockerl formen, in kochendes Salzwasser 
geben und 10 Minuten kochen lassen.Die Nockerln abseihen, mit etwas Öl in eine Pfanne 
geben und mit vier Eiern ausbacken.<text:line-break/>
<text:line-break/>
<text:span text:style-name="Strong_20_Emphasis"><text:span text:style-name="underline">Tipp</text:span></text:span>:
Dazu passt hervorragend grüner Salat.</text:p>
      <text:p text:style-name="Horizontal_20_Line"/>
      <text:h text:style-name="Heading_20_1" text:outline-level="1"><text:bookmark-start text:name="__RefHeading___erdaepfelgulasch_4"/><text:bookmark-start text:name="erdaepfelgulasch"/>Erdäpfelgulasch<text:bookmark-end text:name="__RefHeading___erdaepfelgulasch_4"/><text:bookmark-end text:name="erdaepfelgulasch"/></text:h>
      <text:p text:style-name="Text_20_body"><text:span text:style-name="Strong_20_Emphasis"><text:span text:style-name="underline">Zutaten</text:span></text:span>:<text:line-break/></text:p>
      <text:list text:style-name="List_20_1" text:continue-numbering="false">
        <text:list-item>
          <text:p text:style-name="List_20_1_Content_First"> 2 kg speckige Erdäpfel</text:p>
        </text:list-item>
        <text:list-item>
          <text:p text:style-name="List_20_1_Content"> 60 dag Zwiebeln</text:p>
        </text:list-item>
        <text:list-item>
          <text:p text:style-name="List_20_1_Content"> 20 dag würfelig geschnittenen Räuchertofu</text:p>
        </text:list-item>
        <text:list-item>
          <text:p text:style-name="List_20_1_Content"> 2 gehäufte Esslöffel Paprika </text:p>
        </text:list-item>
        <text:list-item>
          <text:p text:style-name="List_20_1_Content"> (edelsüß und scharf zu gleichen teilen gemischt)</text:p>
        </text:list-item>
        <text:list-item>
          <text:p text:style-name="List_20_1_Content"> 2 gehäufte Teelöffel Salz</text:p>
        </text:list-item>
        <text:list-item>
          <text:p text:style-name="List_20_1_Content_Last"> heißes Wasser</text:p>
        </text:list-item>
      </text:list>
      <text:p text:style-name="Text_20_body"><text:span text:style-name="Strong_20_Emphasis"><text:span text:style-name="underline">Zubereitung</text:span></text:span>:<text:line-break/>
Räuchertofu in einer Kasserolle mit wenig Fett anbraten. Zwiebeln feinnudelig schneiden, 
im heißen fett schön goldbraun rösten und Räuchertofu dazugeben. 
Ist man so weit, stelle man die Kasserolle vom Feuer und bringe die mit glattem Mehl 
leicht gestaubten Erdäpfelwürfel (ca. 2,5cm im Quadrat) dazu, rühre alles einige male 
um, stelle die Kasserolle wieder auf das Feuer und warte, nach gelegentlichem umrühren, 
bis die Erdäpfel gut blanchiert sind. Sodann nehme man die Kasserolle abermals vom 
Feuer und überstreue alles mit dem Paprika, rühre wieder um und gieße schließlich 
heißes, aber nicht kochendes Wasser gerade soviel auf, dass die Erdäpfel leicht bedeckt sind. 
Nun salze man nach Geschmack und lasse das ganze zugedeckt bei kleiner Flamme köcheln. 
Sind die Erdäpfel gar, ist das Gulasch praktisch fertig und kann serviert werden.
<text:line-break/>
<text:line-break/>
<text:span text:style-name="Strong_20_Emphasis"><text:span text:style-name="underline">Tipp</text:span></text:span>:
Mit Spätzle oder Nockerln servieren!</text:p>
      <text:p text:style-name="Horizontal_20_Line"/>
      <text:h text:style-name="Heading_20_1" text:outline-level="1"><text:bookmark-start text:name="__RefHeading___erdaepfelpuffer_5"/><text:bookmark-start text:name="erdaepfelpuffer"/>Erdäpfelpuffer<text:bookmark-end text:name="__RefHeading___erdaepfelpuffer_5"/><text:bookmark-end text:name="erdaepfelpuffer"/></text:h>
      <text:p text:style-name="Text_20_body"><text:span text:style-name="Strong_20_Emphasis"><text:span text:style-name="underline">Zutaten</text:span></text:span>:<text:line-break/></text:p>
      <text:list text:style-name="List_20_1" text:continue-numbering="false">
        <text:list-item>
          <text:p text:style-name="List_20_1_Content_First"> 50 dag mehlige Erdäpfel</text:p>
        </text:list-item>
        <text:list-item>
          <text:p text:style-name="List_20_1_Content"> 2 Eier</text:p>
        </text:list-item>
        <text:list-item>
          <text:p text:style-name="List_20_1_Content"> 2 EL Mehl</text:p>
        </text:list-item>
        <text:list-item>
          <text:p text:style-name="List_20_1_Content"> Salz</text:p>
        </text:list-item>
        <text:list-item>
          <text:p text:style-name="List_20_1_Content"> Fett (Margarine) zum Ausbacken</text:p>
        </text:list-item>
        <text:list-item>
          <text:p text:style-name="List_20_1_Content_Last"> evtl. 10 dag Räuchertofu</text:p>
        </text:list-item>
      </text:list>
      <text:p text:style-name="Text_20_body"><text:span text:style-name="Strong_20_Emphasis"><text:span text:style-name="underline">Zubereitung</text:span></text:span>:<text:line-break/>
Die rohen Erdäpfel schälen, waschen und trocknen, auf einem Reibeisen reißen, 
abtropfen lassen und - vor allem bei jungen Erdäpfeln - in einem Tuch fest ausdrücken.
Dann die Eier und das Mehl einrühren und mit Salz würzen. 
In einer flachen Pfanne Fett heiß werden lassen und die Erdäpfelmasse löffelweise 
hineingehen, flach drücken und auf beiden Seiten hellbraun backen - aber nicht zu 
rasch, da sonst die Erdäpfelpuffer innen roh bleiben. 
Sofort servieren.
<text:line-break/>
<text:line-break/>
<text:span text:style-name="Strong_20_Emphasis"><text:span text:style-name="underline">Tipp</text:span></text:span>:
In alten Rezepten wird etwas saurer Rahm zur Erdäpfelmasse gegeben oder Schnee 
aus 1-2 Eiklar darunter gemischt. Nach Geschmack kann man auch geröstete 
Tofuwürfel (geräuchert) mit Zwiebeln und Kümmel in die Masse mischen.</text:p>
      <text:p text:style-name="Horizontal_20_Line"/>
      <text:h text:style-name="Heading_20_1" text:outline-level="1"><text:bookmark-start text:name="__RefHeading___falafel_6"/><text:bookmark-start text:name="falafel"/>Falafel<text:bookmark-end text:name="__RefHeading___falafel_6"/><text:bookmark-end text:name="falafel"/></text:h>
      <text:p text:style-name="Text_20_body"><text:span text:style-name="Strong_20_Emphasis"><text:span text:style-name="underline">Zutaten</text:span></text:span>:<text:line-break/></text:p>
      <text:list text:style-name="List_20_1" text:continue-numbering="false">
        <text:list-item>
          <text:p text:style-name="List_20_1_Content_First"> 100 g	 Bulgur</text:p>
        </text:list-item>
        <text:list-item>
          <text:p text:style-name="List_20_1_Content"> 0,1 Liter Wasser, heiß</text:p>
        </text:list-item>
        <text:list-item>
          <text:p text:style-name="List_20_1_Content"> 1 Dose	 Kichererbsen</text:p>
        </text:list-item>
        <text:list-item>
          <text:p text:style-name="List_20_1_Content"> 2 Zwiebeln</text:p>
        </text:list-item>
        <text:list-item>
          <text:p text:style-name="List_20_1_Content"> 2 Knoblauchzehen</text:p>
        </text:list-item>
        <text:list-item>
          <text:p text:style-name="List_20_1_Content"> 1/2 Bund Petersilie, glatt</text:p>
        </text:list-item>
        <text:list-item>
          <text:p text:style-name="List_20_1_Content"> Pfeffer, Salz</text:p>
        </text:list-item>
        <text:list-item>
          <text:p text:style-name="List_20_1_Content"> Kreuzkümmel (Cumin)</text:p>
        </text:list-item>
        <text:list-item>
          <text:p text:style-name="List_20_1_Content"> Chilipulver</text:p>
        </text:list-item>
        <text:list-item>
          <text:p text:style-name="List_20_1_Content"> 1 EL Mehl</text:p>
        </text:list-item>
        <text:list-item>
          <text:p text:style-name="List_20_1_Content"> 1 TL Backpulver</text:p>
        </text:list-item>
        <text:list-item>
          <text:p text:style-name="List_20_1_Content_Last"> 50 g Semmelbrösel</text:p>
        </text:list-item>
      </text:list>
      <text:p text:style-name="Text_20_body"><text:span text:style-name="Strong_20_Emphasis"><text:span text:style-name="underline">Zubereitung</text:span></text:span>:<text:line-break/>
Falafel werden im Original mit getrockneten Kichererbsen zubereitet, die über Nacht in 
Wasser eingeweicht werden. Um Zeit zu sparen kann man auch Kichererbsen aus der Dose 
verwenden. Falafel kann man entweder in der Fritteuse oder in ausreichend Öl ausbacken. 
Bulgur in eine Schüssel geben und mit kochendem Wasser begießen. Kichererbsen in ein Sieb 
gießen und unter fließend Wasser abspülen. Kichererbsen gut abgetropft in einen Mixbecher 
geben. Zwiebeln und Knoblauchzehen schälen, in grobe Würfel schneiden und zu den 
Kichererbsen geben. Petersilie und Bulgur zufügen. Die Masse mit dem Pürierstab gut 
pürieren. Mit Pfeffer, Salz, Kreuzkümmel und Chilipulver kräftig würzen. In einer 
Schüssel Mehl mit Backpulver und Brösel mischen und mit der Masse für die Falafel zu 
einem festen Teig verkneten. Aus dem Teig kleine Bällchen formen, leicht flach drücken 
und im Kühlschrank ca. 20 Minuten ruhen lassen. Fritteuse auf 180° erhitzen und Falafel 
darin unter wenden ca. 5-6 Minuten goldbraun frittieren. Falafel auf Küchenkrepp 
abtropfen lassen und mit Tomaten und Hummus servieren.</text:p>
      <text:p text:style-name="Horizontal_20_Line"/>
      <text:h text:style-name="Heading_20_1" text:outline-level="1"><text:bookmark-start text:name="__RefHeading___grenardiermarsch_7"/><text:bookmark-start text:name="grenardiermarsch"/>Grenardiermarsch<text:bookmark-end text:name="__RefHeading___grenardiermarsch_7"/><text:bookmark-end text:name="grenardiermarsch"/></text:h>
      <text:p text:style-name="Text_20_body"><text:span text:style-name="underline"><text:span text:style-name="Strong_20_Emphasis">Zutaten:</text:span></text:span></text:p>
      <text:list text:style-name="List_20_1" text:continue-numbering="false">
        <text:list-item>
          <text:p text:style-name="List_20_1_Content_First"> 3 Semmelknödel</text:p>
        </text:list-item>
        <text:list-item>
          <text:p text:style-name="List_20_1_Content"> 400 g Erdäpfel (festkochend)</text:p>
        </text:list-item>
        <text:list-item>
          <text:p text:style-name="List_20_1_Content"> 300 g Bandnudeln, Fleckerl, Hörnchen, etc.</text:p>
        </text:list-item>
        <text:list-item>
          <text:p text:style-name="List_20_1_Content"> 200 g Räuchertofu</text:p>
        </text:list-item>
        <text:list-item>
          <text:p text:style-name="List_20_1_Content"> ¼ Ltr. Gemüsebrühe</text:p>
        </text:list-item>
        <text:list-item>
          <text:p text:style-name="List_20_1_Content"> 1 kl. Zwiebel</text:p>
        </text:list-item>
        <text:list-item>
          <text:p text:style-name="List_20_1_Content"> Salz</text:p>
        </text:list-item>
        <text:list-item>
          <text:p text:style-name="List_20_1_Content"> Pfeffer, schwarz</text:p>
        </text:list-item>
        <text:list-item>
          <text:p text:style-name="List_20_1_Content"> ½ TL Majoran</text:p>
        </text:list-item>
        <text:list-item>
          <text:p text:style-name="List_20_1_Content"> Kümmel, gemahlen</text:p>
        </text:list-item>
        <text:list-item>
          <text:p text:style-name="List_20_1_Content"> Paprika, edelsüß</text:p>
        </text:list-item>
        <text:list-item>
          <text:p text:style-name="List_20_1_Content"> Petersilie</text:p>
        </text:list-item>
        <text:list-item>
          <text:p text:style-name="List_20_1_Content_Last"> 60 g Margarine</text:p>
        </text:list-item>
      </text:list>
      <text:p text:style-name="Text_20_body"><text:span text:style-name="underline"><text:span text:style-name="Strong_20_Emphasis">Zubereitung:</text:span></text:span><text:line-break/>
Knödel, Erdäpfel und Nudeln kochen. Tofu und Zwiebel würfelig schneiden. Tofu und die geschälten und geschnittenen Erdäpfel mit Margarine langsam anbraten, gegen Ende Zwiebel und Paprika beigeben und mitrösten.<text:line-break/>
Knödel schneiden. Die Gemüsebrühe in einem großen Topf aufkochen, die Gewürze und Semmelknödel, Tofu, Erdäpfel und Nudeln beigeben, mit den Gewürzen fertig abschmecken und Petersilie darüber streuen.</text:p>
      <text:p text:style-name="Horizontal_20_Line"/>
      <text:h text:style-name="Heading_20_1" text:outline-level="1"><text:bookmark-start text:name="__RefHeading___gruener_ofenspargel_mit_reispapier_bacon_8"/><text:bookmark-start text:name="gruener_ofenspargel_mit_reispapier_bacon"/>Grüner Ofenspargel mit Reispapier_Bacon<text:bookmark-end text:name="__RefHeading___gruener_ofenspargel_mit_reispapier_bacon_8"/><text:bookmark-end text:name="gruener_ofenspargel_mit_reispapier_bacon"/></text:h>
      <text:p text:style-name="Text_20_body"><text:span text:style-name="Strong_20_Emphasis"><text:span text:style-name="underline">Zutaten Ofenspargel</text:span></text:span>:<text:line-break/></text:p>
      <text:list text:style-name="List_20_1" text:continue-numbering="false">
        <text:list-item>
          <text:p text:style-name="List_20_1_Content_First"> 1/2 kg grüner Spargel</text:p>
        </text:list-item>
        <text:list-item>
          <text:p text:style-name="List_20_1_Content"> 100 g Feta (für die vegane Variante Pflanzlichen Fetaersatz)</text:p>
        </text:list-item>
        <text:list-item>
          <text:p text:style-name="List_20_1_Content"> einige Scheiben Reispapier Bacon roh (Rezept im Anschluss)</text:p>
        </text:list-item>
        <text:list-item>
          <text:p text:style-name="List_20_1_Content"> 4 gehäufte El Pinnien- oder Sonnenblumenkerne</text:p>
        </text:list-item>
        <text:list-item>
          <text:p text:style-name="List_20_1_Content"> ca. 6 El Olivenöl</text:p>
        </text:list-item>
        <text:list-item>
          <text:p text:style-name="List_20_1_Content"> 2-3 El Balsamico-Essig</text:p>
        </text:list-item>
        <text:list-item>
          <text:p text:style-name="List_20_1_Content_Last"> Salz und Pfeffer</text:p>
        </text:list-item>
      </text:list>
      <text:p text:style-name="Text_20_body"><text:span text:style-name="Strong_20_Emphasis"><text:span text:style-name="underline">Zutaten Reispapierbacon</text:span></text:span>:<text:line-break/></text:p>
      <text:list text:style-name="List_20_1" text:continue-numbering="false">
        <text:list-item>
          <text:p text:style-name="List_20_1_Content_First"> 6 El Hefeflocken (funktioniert angeblich auch mit Trockenhefe)</text:p>
        </text:list-item>
        <text:list-item>
          <text:p text:style-name="List_20_1_Content"> 2 El Olivenöl</text:p>
        </text:list-item>
        <text:list-item>
          <text:p text:style-name="List_20_1_Content"> 3 El Sojasauce</text:p>
        </text:list-item>
        <text:list-item>
          <text:p text:style-name="List_20_1_Content"> 1/2 Tl Liquid Smoke (Flüssigrauch)</text:p>
        </text:list-item>
        <text:list-item>
          <text:p text:style-name="List_20_1_Content_Last">ca. 2 Blatt Reispapier</text:p>
        </text:list-item>
      </text:list>
      <text:p text:style-name="Text_20_body"><text:span text:style-name="Strong_20_Emphasis"><text:span text:style-name="underline">Zubereitung Ofenspargel</text:span></text:span>:<text:line-break/></text:p>
      <text:list text:style-name="List_20_1" text:continue-numbering="false">
        <text:list-item>
          <text:p text:style-name="List_20_1_Content_First"> Ofen auf 200°C vorheizen.</text:p>
        </text:list-item>
        <text:list-item>
          <text:p text:style-name="List_20_1_Content"> Den Spargel waschen, trockentupfen und die Enden abbrechen.</text:p>
        </text:list-item>
        <text:list-item>
          <text:p text:style-name="List_20_1_Content"> Blech oder ofenfeste Form mit Öl einpinseln und den Spargel darin in Reihen ausbreiten. Mit Olivenöl                                                    bepinseln.</text:p>
        </text:list-item>
        <text:list-item>
          <text:p text:style-name="List_20_1_Content"> Den Feta in Scheiben schneiden und so auf den Spargel legen, dass die Spitzen und Enden freiliegen. Darüber den Bacon legen.</text:p>
        </text:list-item>
        <text:list-item>
          <text:p text:style-name="List_20_1_Content"> Den Spargel für 12-15 Minuten auf mittlerer Ebene in den Ofen schieben.</text:p>
        </text:list-item>
        <text:list-item>
          <text:p text:style-name="List_20_1_Content"> Die Kerne in einer Pfanne kurz trocken anrösten, dabei nicht zu braun werden lassen.</text:p>
        </text:list-item>
        <text:list-item>
          <text:p text:style-name="List_20_1_Content"> Aus 3-4 El Olivenöl, 2-3 El Balsamico-Essig, Salz und Pfeffer eine Vinaigrette rühren und die noch warmen Kerne dazugeben.</text:p>
        </text:list-item>
        <text:list-item>
          <text:p text:style-name="List_20_1_Content"> Den heißen Spargel mit der Vinaigrette übergießen und servieren (schmeckt auch kalt sehr gut).</text:p>
        </text:list-item>
        <text:list-item>
          <text:p text:style-name="List_20_1_Content_Last"> Sollte der Bacon noch nicht knusprig genug sein, einfach die letzten paar Minuten die Grillfunktion des Herdes (natürlich wenn vorhanden) dazuschalten.</text:p>
        </text:list-item>
      </text:list>
      <text:p text:style-name="Text_20_body"><text:span text:style-name="Strong_20_Emphasis"><text:span text:style-name="underline">Zubereitung Reispapierbacon</text:span></text:span>:<text:line-break/></text:p>
      <text:list text:style-name="List_20_1" text:continue-numbering="false">
        <text:list-item>
          <text:p text:style-name="List_20_1_Content_First"> Zuerst die Hefeflocken, Olivenöl, Sojasauce und Liquid Smoke in ein kleines Gefäß geben und mit einem kleinen Schneebesen vermengen. Danach solange Wasser hinzugeben, bis eine relativ flüssige Konsistenz erreicht ist.</text:p>
        </text:list-item>
        <text:list-item>
          <text:p text:style-name="List_20_1_Content"> Das Reispapier aufeinander legen und in mehrere Streifen schneiden.</text:p>
        </text:list-item>
        <text:list-item>
          <text:p text:style-name="List_20_1_Content"> Die Streifen kurz in einem Topf mit kaltem Wasser eintauchen. Nun die Streifen wieder vorsichtig entnehmen und das überschüssige Wasser mit zwei Fingern von oben nach unten abstreifen. Achtet darauf, dass ihr 2 Schichten aufeinander legt, damit die Streifen richtig knusprig werden.</text:p>
        </text:list-item>
        <text:list-item>
          <text:p text:style-name="List_20_1_Content_Last"> Nun werden die Streifen in die fertige Sauce beidseitig eingetaucht und gleich danach auf den Feta gelegt.</text:p>
        </text:list-item>
      </text:list>
      <text:p text:style-name="Text_20_body"> * Tipps zur weiteren Verwendung von Bacon:</text:p>
      <text:list text:style-name="List_20_1" text:continue-numbering="false">
        <text:list-item>
          <text:p text:style-name="List_20_1_Content_First"> Nach dem Marinieren die Streifen in heiße Pfanne gegeben. Alternativ können die Streifen auch auf einem Backblech ausgelegt werden und bei ca. 200°C im Ofen für ca. 7-10 Minuten gebraten werden. </text:p>
        </text:list-item>
        <text:list-item>
          <text:p text:style-name="List_20_1_Content_Last"> Die Streifen solange braten, bis eine knusprige braune Haut entsteht. Danach können die fertigen Bacon-Streifen serviert werden.</text:p>
        </text:list-item>
      </text:list>
      <text:list text:style-name="List_20_1" text:continue-numbering="false">
        <text:list-item>
          <text:p text:style-name="LastListParagraph_List_20_1_Content_First"> Die Bacon-Streifen eigenen sich optimal als Snack oder als leckere Beilage wie z.B. in einem Burger. Aber auch als Speckersatz bei einem Braten oder zum Überbacken.</text:p>
        </text:list-item>
      </text:list>
      <text:p text:style-name="Horizontal_20_Line"/>
      <text:h text:style-name="Heading_20_1" text:outline-level="1"><text:bookmark-start text:name="__RefHeading___hummus_9"/><text:bookmark-start text:name="hummus"/>Hummus<text:bookmark-end text:name="__RefHeading___hummus_9"/><text:bookmark-end text:name="hummus"/></text:h>
      <text:p text:style-name="Text_20_body"><text:span text:style-name="Strong_20_Emphasis"><text:span text:style-name="underline">Zutaten</text:span></text:span>:<text:line-break/></text:p>
      <text:list text:style-name="List_20_1" text:continue-numbering="false">
        <text:list-item>
          <text:p text:style-name="List_20_1_Content_First"> 1 Dose Kichererbsen</text:p>
        </text:list-item>
        <text:list-item>
          <text:p text:style-name="List_20_1_Content"> 50 g Tahina Sesampaste</text:p>
        </text:list-item>
        <text:list-item>
          <text:p text:style-name="List_20_1_Content"> 4 EL Wasser, kalt</text:p>
        </text:list-item>
        <text:list-item>
          <text:p text:style-name="List_20_1_Content"> 6 EL Zitronensaft</text:p>
        </text:list-item>
        <text:list-item>
          <text:p text:style-name="List_20_1_Content"> 3 EL Olivenöl</text:p>
        </text:list-item>
        <text:list-item>
          <text:p text:style-name="List_20_1_Content"> Pfeffer, Salz</text:p>
        </text:list-item>
        <text:list-item>
          <text:p text:style-name="List_20_1_Content"> Paprikapulver</text:p>
        </text:list-item>
        <text:list-item>
          <text:p text:style-name="List_20_1_Content"> 1/2 EL Petersilie</text:p>
        </text:list-item>
        <text:list-item>
          <text:p text:style-name="List_20_1_Content_Last"> 12 Oliven, schwarz</text:p>
        </text:list-item>
      </text:list>
      <text:p text:style-name="Text_20_body"><text:span text:style-name="Strong_20_Emphasis"><text:span text:style-name="underline">Zubereitung</text:span></text:span>:<text:line-break/>
Kichererbsen in ein Sieb gießen und gründlich mit Wasser spülen, bis das Wasser klar 
bleibt. Kichererbsen in einen Mixbecher füllen. Das Öl, das sich auf der Tahina 
Sesampaste absetzt, gut mit der Sesampaste verrühren. Wasser zufügen und rühren, bis die 
Paste geschmeidig wird. Das geht am besten mit einem kleinen elektrischen Quirl. 
Sesampaste zu den Kichererbsen in den Mixbecher geben. Olivenöl und frisch gepreßten 
Zitronensaft zufügen. Alles gut pürieren, bis ein weicher, cremiger Brei entsteht. Hummus 
mit Pfeffer und Salz würzen. In kleine Schüsseln, oder auf Dessertteller füllen. Mit 
Paprikapulver, Petersilie und Oliven garnieren. Hummus mit Fladenbrot oder Weißbrot als 
Vorspeise servieren. </text:p>
      <text:p text:style-name="Horizontal_20_Line"/>
      <text:h text:style-name="Heading_20_1" text:outline-level="1"><text:bookmark-start text:name="__RefHeading___linsen_mit_raeuchertofu_10"/><text:bookmark-start text:name="linsen_mit_raeuchertofu"/>Linsen mit Räuchertofu<text:bookmark-end text:name="__RefHeading___linsen_mit_raeuchertofu_10"/><text:bookmark-end text:name="linsen_mit_raeuchertofu"/></text:h>
      <text:p text:style-name="Text_20_body"><text:span text:style-name="Strong_20_Emphasis"><text:span text:style-name="underline">Zutaten</text:span></text:span>:<text:line-break/></text:p>
      <text:list text:style-name="List_20_1" text:continue-numbering="false">
        <text:list-item>
          <text:p text:style-name="List_20_1_Content_First"> 1/2 kg Linsen</text:p>
        </text:list-item>
        <text:list-item>
          <text:p text:style-name="List_20_1_Content"> 3 Lorbeerblätter</text:p>
        </text:list-item>
        <text:list-item>
          <text:p text:style-name="List_20_1_Content"> Salz</text:p>
        </text:list-item>
        <text:list-item>
          <text:p text:style-name="List_20_1_Content"> 2 EL Essig</text:p>
        </text:list-item>
        <text:list-item>
          <text:p text:style-name="List_20_1_Content"> 1 gr. Zwiebel</text:p>
        </text:list-item>
        <text:list-item>
          <text:p text:style-name="List_20_1_Content"> Räuchertofu</text:p>
        </text:list-item>
        <text:list-item>
          <text:p text:style-name="List_20_1_Content"> 2 Sojawürstchen</text:p>
        </text:list-item>
        <text:list-item>
          <text:p text:style-name="List_20_1_Content"> 2 EL Öl</text:p>
        </text:list-item>
        <text:list-item>
          <text:p text:style-name="List_20_1_Content"> 1 EL glattes Mehl</text:p>
        </text:list-item>
        <text:list-item>
          <text:p text:style-name="List_20_1_Content"> Salz, Pfeffer, scharfer Senf</text:p>
        </text:list-item>
        <text:list-item>
          <text:p text:style-name="List_20_1_Content"> evtl. Rahm</text:p>
        </text:list-item>
        <text:list-item>
          <text:p text:style-name="List_20_1_Content"> Majoran, </text:p>
        </text:list-item>
        <text:list-item>
          <text:p text:style-name="List_20_1_Content_Last"> Zitronenschalen</text:p>
        </text:list-item>
      </text:list>
      <text:p text:style-name="Text_20_body"><text:span text:style-name="Strong_20_Emphasis"><text:span text:style-name="underline">Zubereitung</text:span></text:span>:<text:line-break/>
Linsen aus der Dose in einen geeigneten Topf geben. Darauf achten, dass die Linsen mit Wasser 
bedeckt sind. Lorbeerblätter und Essig beigeben und mit wenig Salz, Pfeffer, Majoran und 
Zitronenschalen würzen. Etwa 20 Minuten schwach köcheln. Die Zwiebel fein hacken und mit 
den klein geschnittenen Sojawürstchen und Räuchertofu im Öl angaren, mit dem Mehl bestäuben, 
umrühren und mit einem 1/8 Ltr. Wasser (oder Gemüsesuppe) aufgießen. Anschließend die 
gekochten Linsen beigeben. Mit Salz und Senf abschmecken, falls gewünscht Rahm einrühren 
und noch etwa 5 Minuten weiterköcheln lassen und dann servieren.
<text:line-break/>
<text:line-break/>
<text:span text:style-name="Strong_20_Emphasis"><text:span text:style-name="underline">Tipp</text:span></text:span>:
Idealerweise mit Semmelknödel servieren.</text:p>
      <text:p text:style-name="Horizontal_20_Line"/>
      <text:h text:style-name="Heading_20_1" text:outline-level="1"><text:bookmark-start text:name="__RefHeading___maki_11"/><text:bookmark-start text:name="maki"/>Maki<text:bookmark-end text:name="__RefHeading___maki_11"/><text:bookmark-end text:name="maki"/></text:h>
      <text:p text:style-name="Text_20_body"><text:span text:style-name="Strong_20_Emphasis"><text:span text:style-name="underline">Zutaten</text:span></text:span>:<text:line-break/>
<text:span text:style-name="Emphasis">für Sushi-Reis</text:span></text:p>
      <text:list text:style-name="List_20_1" text:continue-numbering="false">
        <text:list-item>
          <text:p text:style-name="List_20_1_Content_First"> 500 g roher weißer Sushireis </text:p>
        </text:list-item>
        <text:list-item>
          <text:p text:style-name="List_20_1_Content_Last"> 1/4 l Reisessig</text:p>
        </text:list-item>
      </text:list>
      <text:p text:style-name="Text_20_body"><text:span text:style-name="Strong_20_Emphasis"><text:span text:style-name="underline">Zutaten</text:span></text:span>:<text:line-break/>
<text:span text:style-name="Emphasis">für Maki</text:span></text:p>
      <text:list text:style-name="List_20_1" text:continue-numbering="false">
        <text:list-item>
          <text:p text:style-name="List_20_1_Content_First"> 1 Gurke </text:p>
        </text:list-item>
        <text:list-item>
          <text:p text:style-name="List_20_1_Content"> 1 Avocado</text:p>
        </text:list-item>
        <text:list-item>
          <text:p text:style-name="List_20_1_Content"> Oshinko</text:p>
        </text:list-item>
        <text:list-item>
          <text:p text:style-name="List_20_1_Content"> 4-6 Noriblätter </text:p>
        </text:list-item>
        <text:list-item>
          <text:p text:style-name="List_20_1_Content"> Wasabi </text:p>
        </text:list-item>
        <text:list-item>
          <text:p text:style-name="List_20_1_Content"> Sushi-Ingwer (Gari)</text:p>
        </text:list-item>
        <text:list-item>
          <text:p text:style-name="List_20_1_Content"> Jap. Sojasauce zum Servieren (Kikoman)</text:p>
        </text:list-item>
        <text:list-item>
          <text:p text:style-name="List_20_1_Content_Last"> 1 Bambusmatte zum einrollen</text:p>
        </text:list-item>
      </text:list>
      <text:p text:style-name="Text_20_body"><text:span text:style-name="Strong_20_Emphasis"><text:span text:style-name="underline">Zubereitung</text:span></text:span>:<text:line-break/>
Avocado und Gurke schälen und entkernen und in lange dünne Streifen schneiden. 
Bambusmatte ausrollen und ein Noriblatt darauf legen. Etwa 0,5 cm dick mit dem 
gekochten Sushireis belegen, dabei am oberen Rand 1 cm frei lassen. Das Gemüse darauf 
legen. An der untere Seite mit dem Aufrollen beginnen. Die Matte so formen, dass die 
Rolle eher rechteckig ist, damit die Noriblätter nicht brechen. Die Bambusrolle leicht 
anpressen. Bambusmatte entfernen und diese Arbeit wiederholen. Die Messerklinge kurz mit 
kaltem Wasser befeuchten und die Rollen in zehn gleichgroße Stücke schneiden.
<text:line-break/>
<text:line-break/>
<text:span text:style-name="Strong_20_Emphasis"><text:span text:style-name="underline">Tipp</text:span></text:span>:
Servieren mit Wasabi und eingelegtem Ingwer.</text:p>
      <text:p text:style-name="Horizontal_20_Line"/>
      <text:h text:style-name="Heading_20_1" text:outline-level="1"><text:bookmark-start text:name="__RefHeading___palatschinken_12"/><text:bookmark-start text:name="palatschinken"/>Palatschinken<text:bookmark-end text:name="__RefHeading___palatschinken_12"/><text:bookmark-end text:name="palatschinken"/></text:h>
      <text:p text:style-name="Text_20_body"><text:span text:style-name="Strong_20_Emphasis"><text:span text:style-name="underline">Zutaten</text:span></text:span>:<text:line-break/></text:p>
      <text:list text:style-name="List_20_1" text:continue-numbering="false">
        <text:list-item>
          <text:p text:style-name="List_20_1_Content_First"> 3 Eier</text:p>
        </text:list-item>
        <text:list-item>
          <text:p text:style-name="List_20_1_Content"> ¾ Ltr. Milch (3,8% Fett)</text:p>
        </text:list-item>
        <text:list-item>
          <text:p text:style-name="List_20_1_Content"> Mehl</text:p>
        </text:list-item>
        <text:list-item>
          <text:p text:style-name="List_20_1_Content"> Ceres oder Öl</text:p>
        </text:list-item>
        <text:list-item>
          <text:p text:style-name="List_20_1_Content"> Salz oder Staubzucker</text:p>
        </text:list-item>
        <text:list-item>
          <text:p text:style-name="List_20_1_Content_Last"> Mineral</text:p>
        </text:list-item>
      </text:list>
      <text:p text:style-name="Text_20_body"><text:span text:style-name="Strong_20_Emphasis"><text:span text:style-name="underline">Zubereitung</text:span></text:span>:<text:line-break/>
Eier mit Milch verquirreln und soviel Mehl dazugeben, dass der Teig einen Zustand 
zwischen flüssig und leicht zähflüssig einnimmt. (Achtung, das Mehl saugt mit der 
Zeit die Milch mehr auf, also eventuell nach einiger Zeit noch etwas Milch dazutun). 
Der Teig kann natürlich noch mit Mineral oder Soda verbessert werden. Teig für ca. 30 
Minuten im Kühlschrank rasten lassen.<text:line-break/>
Wenig Öl in Pfanne geben und heiß werden lassen. Einen Schöpflöffel Teig in die Mitte 
der Pfanne gießen und durch neigen der Pfanne schleunigst in derselben verteilen.<text:line-break/>
Sobald der Rand der Palatschinke beginnt, fest zu werden, kann mit einem Pfannenschieber  die 
Palatschinke von der Pfanne gelöst werden. Kurz (10-20 sec) die zweite Seite braten, dann 
Platschinke rausnehmen, wieder etwas Öl in die Pfanne geben, ……
<text:line-break/>
<text:line-break/>
<text:span text:style-name="Strong_20_Emphasis"><text:span text:style-name="underline">Füllen</text:span></text:span>:<text:line-break/>
<text:span text:style-name="Strong_20_Emphasis">Süß:</text:span> Marmelade, Nutella, Nutella &amp; Banane, Banane, Ahornsirup, Nüsse, Erdbeeren &amp; Schlagobers, Zimt &amp; Zucker, … <text:line-break/>
<text:span text:style-name="Strong_20_Emphasis">Pikant:</text:span> Gemüse &amp; Creme Fraich, Spagettisaucen, Pudding, …</text:p>
      <text:p text:style-name="Horizontal_20_Line"/>
      <text:h text:style-name="Heading_20_1" text:outline-level="1"><text:bookmark-start text:name="__RefHeading___reiberknoedel_13"/><text:bookmark-start text:name="reiberknoedel"/>Reiberknödel<text:bookmark-end text:name="__RefHeading___reiberknoedel_13"/><text:bookmark-end text:name="reiberknoedel"/></text:h>
      <text:p text:style-name="Text_20_body"><text:span text:style-name="Strong_20_Emphasis"><text:span text:style-name="underline">Zutaten</text:span></text:span>:<text:line-break/></text:p>
      <text:list text:style-name="List_20_1" text:continue-numbering="false">
        <text:list-item>
          <text:p text:style-name="List_20_1_Content_First"> 1 kg rohe, mehlige Erdäpfel</text:p>
        </text:list-item>
        <text:list-item>
          <text:p text:style-name="List_20_1_Content"> 20 – 25 dag gekochte Erdäpfel</text:p>
        </text:list-item>
        <text:list-item>
          <text:p text:style-name="List_20_1_Content_Last"> etwas Salz</text:p>
        </text:list-item>
      </text:list>
      <text:p text:style-name="Text_20_body"><text:span text:style-name="Strong_20_Emphasis"><text:span text:style-name="underline">Zubereitung</text:span></text:span>:<text:line-break/>
Die rohen Erdäpfel schälen, reiben und auspressen. Anschließend die ausgepressten Erdäpfel 
mit den gekochten, kalten, geriebenen Erdäpfeln und Salz vermischen. Knödel formen, vor 
dem Kochen in etwas Mehl wenden und anschließend in kochendes Salzwasser geben. 
Kochzeit: 20 – 25 Minuten.
<text:line-break/>
<text:line-break/>
<text:span text:style-name="Strong_20_Emphasis"><text:span text:style-name="underline">Tipp</text:span></text:span>:
Wer will, dass die Knödel schön weiß werden, kann die rohen geschälten Erdäpfel in Wasser 
abwaschen, in ein Geschirr (Kübel) geben, ein kleines Schwefelblättchen anzünden und 
3 Minuten stehen lassen, anschließend mit kaltem Wasser waschen und weiterverarbeiten.</text:p>
      <text:p text:style-name="Horizontal_20_Line"/>
      <text:h text:style-name="Heading_20_1" text:outline-level="1"><text:bookmark-start text:name="__RefHeading___sauerkraut_14"/><text:bookmark-start text:name="sauerkraut"/>Sauerkraut<text:bookmark-end text:name="__RefHeading___sauerkraut_14"/><text:bookmark-end text:name="sauerkraut"/></text:h>
      <text:p text:style-name="Text_20_body"><text:span text:style-name="Strong_20_Emphasis"><text:span text:style-name="underline">Zutaten</text:span></text:span>:<text:line-break/></text:p>
      <text:list text:style-name="List_20_1" text:continue-numbering="false">
        <text:list-item>
          <text:p text:style-name="List_20_1_Content_First"> 500 Gramm Sauerkraut</text:p>
        </text:list-item>
        <text:list-item>
          <text:p text:style-name="List_20_1_Content"> 0,4 Liter Gemüsesuppe</text:p>
        </text:list-item>
        <text:list-item>
          <text:p text:style-name="List_20_1_Content"> 5 Stück	Pfefferkörner</text:p>
        </text:list-item>
        <text:list-item>
          <text:p text:style-name="List_20_1_Content"> 3 Stück	Wacholderbeeren</text:p>
        </text:list-item>
        <text:list-item>
          <text:p text:style-name="List_20_1_Content"> 2 Stück	Lorbeerblätter</text:p>
        </text:list-item>
        <text:list-item>
          <text:p text:style-name="List_20_1_Content"> 1 Knolle Zwiebel, klein, je nach Geschmack</text:p>
        </text:list-item>
        <text:list-item>
          <text:p text:style-name="List_20_1_Content"> 200 Gramm geräucherter Tofu</text:p>
        </text:list-item>
        <text:list-item>
          <text:p text:style-name="List_20_1_Content_Last"> Salz, Pfeffer, Öl, Margarine</text:p>
        </text:list-item>
      </text:list>
      <text:p text:style-name="Text_20_body"><text:span text:style-name="Strong_20_Emphasis"><text:span text:style-name="underline">Zubereitung</text:span></text:span>:<text:line-break/>
Den geräucherten Tofu in kleine Würfel schneiden und in einer Pfanne mit gesalzener Margarine und etwas Öl langsam bei ca. 120°C anbraten.<text:line-break/>
Die klein geschnittenen Zwiebeln beigeben und solange braten, bis sie glasig sind. Das abgetropfte Sauerkraut in die Pfanne geben und kurz mitbraten.<text:line-break/>
Die Gemüsesuppe, Pfefferkörner, Wacholderbeeren und die Lorbeerblätter dazugeben und bei unter 100°C 15 Minuten köcheln.
<text:line-break/>
<text:line-break/>
<text:span text:style-name="Strong_20_Emphasis"><text:span text:style-name="underline">Tipp</text:span></text:span>:<text:line-break/>
Mit vegetarischer Bratwurst und Semmelknödel servier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4:30</meta:creation-date>
    <dc:creator>Generated</dc:creator>
    <dc:date>2026-08-16T20::24:30</dc:date>
    <dc:language>en-US</dc:language>
    <meta:editing-cycles>1</meta:editing-cycles>
    <meta:editing-duration>PT0S</meta:editing-duration>
    <dc:title>haupt</dc:title>
  </office:meta>
</office:document-meta>
</file>