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77e1259ea99d79037764a2b6a5b5430.jpg"/>
  <manifest:file-entry manifest:media-type="image/jpeg" manifest:full-path="Pictures/e6ac65c9076be774e06f47aa0eb62ac4.jpg"/>
  <manifest:file-entry manifest:media-type="image/jpeg" manifest:full-path="Pictures/afd71506fab2de39142a397e36e39441.jpg"/>
  <manifest:file-entry manifest:media-type="image/jpeg" manifest:full-path="Pictures/76dee21b9780148070a135e0edb625da.jpg"/>
  <manifest:file-entry manifest:media-type="image/jpeg" manifest:full-path="Pictures/b77978506526930a138da2eda0d520f5.jpg"/>
  <manifest:file-entry manifest:media-type="image/jpeg" manifest:full-path="Pictures/edd349945ee00ed321af68d4f2153d7d.jpg"/>
  <manifest:file-entry manifest:media-type="image/jpeg" manifest:full-path="Pictures/8acd8f4d251ceecbadcfdabc6b7671d7.jpg"/>
  <manifest:file-entry manifest:media-type="image/jpeg" manifest:full-path="Pictures/18e793ed29d9c7434078f9d021222c4d.jpg"/>
  <manifest:file-entry manifest:media-type="image/png" manifest:full-path="Pictures/796144db353029d9742280d18c7a941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bel"/><text:bookmark-start text:name="__RefHeading___apc_powerchute_kabel_p_n_940-0024c_1"/><text:bookmark-start text:name="apc_powerchute_kabel_p_n_940-0024c"/>APC Powerchute Kabel P/N 940-0024C<text:bookmark-end text:name="__RefHeading___apc_powerchute_kabel_p_n_940-0024c_1"/><text:bookmark-end text:name="apc_powerchute_kabel_p_n_940-0024c"/></text:h>
      <text:p text:style-name="Text_20_body"><draw:frame draw:style-name="media" draw:name="P/N 940-0024C Legend" text:anchor-type="as-char" draw:z-index="0" svg:width="10.583333333333cm"><draw:text-box><text:p text:style-name="legendcenter"><draw:frame draw:style-name="media" draw:name="P/N 940-0024C" text:anchor-type="as-char" draw:z-index="0" svg:width="10.583333333333cm" svg:height="7.5568928847641cm"><draw:image xlink:href="Pictures/677e1259ea99d79037764a2b6a5b5430.jpg" xlink:type="simple" xlink:show="embed" xlink:actuate="onLoad"/></draw:frame>P/N 940-0024C</text:p></draw:text-box></draw:frame></text:p>
      <text:p text:style-name="Horizontal_20_Line"/>
      <text:h text:style-name="Heading_20_1" text:outline-level="1"><text:bookmark-start text:name="__RefHeading___nullmodemkabel_2"/><text:bookmark-start text:name="nullmodemkabel"/>Nullmodemkabel<text:bookmark-end text:name="__RefHeading___nullmodemkabel_2"/><text:bookmark-end text:name="nullmodemkabel"/></text:h>
      <text:p text:style-name="Text_20_body"><draw:frame draw:style-name="media" draw:name="Nullmodemkabel DB9 Legend" text:anchor-type="as-char" draw:z-index="0" svg:width="10.583333333333cm"><draw:text-box><text:p text:style-name="legendcenter"><draw:frame draw:style-name="media" draw:name="Nullmodemkabel DB9" text:anchor-type="as-char" draw:z-index="1" svg:width="10.583333333333cm" svg:height="6.6422594142259cm"><draw:image xlink:href="Pictures/e6ac65c9076be774e06f47aa0eb62ac4.jpg" xlink:type="simple" xlink:show="embed" xlink:actuate="onLoad"/></draw:frame>Nullmodemkabel DB9</text:p></draw:text-box></draw:frame></text:p>
      <text:p text:style-name="Text_20_body"><draw:frame draw:style-name="media" draw:name="2" text:anchor-type="as-char" draw:z-index="2" svg:width="10.583333333333cm" svg:height="6.6503378378378cm"><draw:image xlink:href="Pictures/afd71506fab2de39142a397e36e39441.jpg" xlink:type="simple" xlink:show="embed" xlink:actuate="onLoad"/></draw:frame></text:p>
      <text:p text:style-name="Horizontal_20_Line"/>
      <text:h text:style-name="Heading_20_1" text:outline-level="1"><text:bookmark-start text:name="__RefHeading___cisco_console_cable_3"/><text:bookmark-start text:name="cisco_console_cable"/>CISCO console cable<text:bookmark-end text:name="__RefHeading___cisco_console_cable_3"/><text:bookmark-end text:name="cisco_console_cable"/></text:h>
      <text:p text:style-name="Text_20_body"><draw:frame draw:style-name="mediacenter" draw:name="3" text:anchor-type="paragraph" draw:z-index="3" svg:width="14.552083333333cm" svg:height="7.864083827227cm"><draw:image xlink:href="Pictures/76dee21b9780148070a135e0edb625da.jpg" xlink:type="simple" xlink:show="embed" xlink:actuate="onLoad"/></draw:frame></text:p>
      <text:p text:style-name="Horizontal_20_Line"/>
      <text:h text:style-name="Heading_20_1" text:outline-level="1"><text:bookmark-start text:name="__RefHeading___patchkabel-crossverbindung_4"/><text:bookmark-start text:name="patchkabel-crossverbindung"/>Patchkabel-Crossverbindung<text:bookmark-end text:name="__RefHeading___patchkabel-crossverbindung_4"/><text:bookmark-end text:name="patchkabel-crossverbindung"/></text:h>
      <text:p text:style-name="Text_20_body"><draw:frame draw:style-name="media" draw:name="RJ45 Legend" text:anchor-type="as-char" draw:z-index="0" svg:width="2.38125cm" style:rel-width="100%"><draw:text-box><text:p text:style-name="legendcenter"><draw:frame draw:style-name="media" draw:name="RJ45" text:anchor-type="as-char" draw:z-index="4" svg:width="2.38125cm" style:rel-width="100%" svg:height="10.341188162544cm" style:rel-height="scale"><draw:image xlink:href="Pictures/b77978506526930a138da2eda0d520f5.jpg" xlink:type="simple" xlink:show="embed" xlink:actuate="onLoad"/></draw:frame>RJ45</text:p></draw:text-box></draw:frame>    <draw:frame draw:style-name="mediaright" draw:name="5" text:anchor-type="paragraph" draw:z-index="5" svg:width="13.229166666667cm" svg:height="6.7886513157895cm"><draw:image xlink:href="Pictures/edd349945ee00ed321af68d4f2153d7d.jpg" xlink:type="simple" xlink:show="embed" xlink:actuate="onLoad"/></draw:frame><text:line-break/>
<draw:frame draw:style-name="media" draw:name="6" text:anchor-type="as-char" draw:z-index="6" svg:width="3.4395833333333cm" style:rel-width="100%" svg:height="10.415639671362cm" style:rel-height="scale"><draw:image xlink:href="Pictures/8acd8f4d251ceecbadcfdabc6b7671d7.jpg" xlink:type="simple" xlink:show="embed" xlink:actuate="onLoad"/></draw:frame>     <draw:frame draw:style-name="mediaright" draw:name="7" text:anchor-type="paragraph" draw:z-index="7" svg:width="13.229166666667cm" svg:height="7.0555555555556cm"><draw:image xlink:href="Pictures/18e793ed29d9c7434078f9d021222c4d.jpg" xlink:type="simple" xlink:show="embed" xlink:actuate="onLoad"/></draw:frame></text:p>
      <text:p text:style-name="Horizontal_20_Line"/>
      <text:h text:style-name="Heading_20_1" text:outline-level="1"><text:bookmark-start text:name="__RefHeading___zyxel_usg20_console_cable_5"/><text:bookmark-start text:name="zyxel_usg20_console_cable"/>ZyXEL USG20 console cable<text:bookmark-end text:name="__RefHeading___zyxel_usg20_console_cable_5"/><text:bookmark-end text:name="zyxel_usg20_console_cable"/></text:h>
      <text:p text:style-name="Text_20_body"><draw:frame draw:style-name="mediacenter" draw:name="8" text:anchor-type="paragraph" draw:z-index="8" svg:width="14.552083333333cm" svg:height="7.8640046296296cm"><draw:image xlink:href="Pictures/796144db353029d9742280d18c7a941c.png" xlink:type="simple" xlink:show="embed" xlink:actuate="onLoad"/></draw:frame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0::30:37</meta:creation-date>
    <dc:creator>Generated</dc:creator>
    <dc:date>2026-09-16T10::30:37</dc:date>
    <dc:language>en-US</dc:language>
    <meta:editing-cycles>1</meta:editing-cycles>
    <meta:editing-duration>PT0S</meta:editing-duration>
    <dc:title>kabel</dc:title>
  </office:meta>
</office:document-meta>
</file>