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b22da0457f0ad8dac571248927a4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iadb_pi"/><text:bookmark-start text:name="__RefHeading___mariadb_am_pi_einrichten_1"/><text:bookmark-start text:name="mariadb_am_pi_einrichten"/>MariaDB am Pi einrichten<text:bookmark-end text:name="__RefHeading___mariadb_am_pi_einrichten_1"/><text:bookmark-end text:name="mariadb_am_pi_einrichten"/></text:h>
      <text:p text:style-name="Text_20_body"><text:span text:style-name="Source_20_Text"><text:span text:style-name="Strong_20_Emphasis">Letztes Update 2026/03/22 21:07</text:span></text:span><text:line-break/><text:line-break/>
<text:line-break/>
<draw:frame draw:style-name="media" draw:name="  Legend" text:anchor-type="as-char" draw:z-index="0" svg:width="10.583333333333cm"><draw:text-box><text:p text:style-name="legendcenter"><draw:frame draw:style-name="media" draw:name=" " text:anchor-type="as-char" draw:z-index="0" svg:width="10.583333333333cm" svg:height="3.2808333333333cm"><draw:image xlink:href="Pictures/cab22da0457f0ad8dac571248927a48a.png" xlink:type="simple" xlink:show="embed" xlink:actuate="onLoad"/></draw:frame> </text:p></draw:text-box></draw:frame>
<text:line-break/></text:p>
      <text:p text:style-name="Text_20_body"><text:line-break/></text:p>
      <text:p text:style-name="Text_20_body">Die Installation erfolgt auf einem Raspberry Pi 4 mit 4GB RAM und installierter Docker / Portainerumgebung.</text:p>
      <text:p text:style-name="Horizontal_20_Line"/>
      <text:h text:style-name="Heading_20_2" text:outline-level="2"><text:bookmark-start text:name="__RefHeading___stack_erstellen_2"/><text:bookmark-start text:name="stack_erstellen"/>Stack erstellen<text:bookmark-end text:name="__RefHeading___stack_erstellen_2"/><text:bookmark-end text:name="stack_erstellen"/></text:h>
      <text:p text:style-name="Text_20_body">Der Datenbankserver wird über die <text:span text:style-name="Source_20_Text">Stacks</text:span> eingerichtet. Dazu den Portainer öffnen (<text:span text:style-name="Strong_20_Emphasis">https://&lt;IP&gt;:9443</text:span>), auf den Walfisch klicken und aus dem Menü links auf <text:span text:style-name="Source_20_Text">Stacks</text:span> klicken. Rechts oben auf <text:span text:style-name="Source_20_Text"><text:span text:style-name="Strong_20_Emphasis">+Add stack</text:span></text:span> klicken.</text:p>
      <text:p text:style-name="Text_20_body">Als <text:span text:style-name="Source_20_Text">Name</text:span> wird <text:span text:style-name="Source_20_Text"><text:span text:style-name="Strong_20_Emphasis">mariadb</text:span></text:span> eingegeben, im <text:span text:style-name="Source_20_Text">Web editor</text:span> der unten stehende YAML Code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services</text:span>:<text:span text:style-name="highlight_co4"><text:line-break/><text:s text:c="2"/>mariadb</text:span>:<text:span text:style-name="highlight_co3"><text:line-break/><text:s text:c="4"/>image</text:span><text:span text:style-name="highlight_sy2">: </text:span>lscr.io/linuxserver/mariadb:latest<text:span text:style-name="highlight_co3"><text:line-break/><text:s text:c="4"/>container_name</text:span><text:span text:style-name="highlight_sy2">: </text:span>mariadb<text:span text:style-name="highlight_co4"><text:line-break/><text:s text:c="4"/>environment</text:span><text:span text:style-name="highlight_sy2">:<text:line-break/></text:span><text:s text:c="6"/>- PUID=1000<text:line-break/><text:s text:c="6"/>- PGID=1000<text:line-break/><text:s text:c="6"/>- TZ=Europe/Vienna<text:line-break/><text:s text:c="6"/>- MYSQL_ROOT_PASSWORD=k0<text:span text:style-name="highlight_co4"><text:line-break/><text:s text:c="4"/>volumes</text:span><text:span text:style-name="highlight_sy2">:<text:line-break/></text:span><text:s text:c="6"/>- /home/pi/config:/config<text:span text:style-name="highlight_co4"><text:line-break/><text:s text:c="4"/>ports</text:span><text:span text:style-name="highlight_sy2">:<text:line-break/></text:span><text:s text:c="6"/>- 3306:3306<text:span text:style-name="highlight_co3"><text:line-break/><text:s text:c="4"/>restart</text:span><text:span text:style-name="highlight_sy2">: </text:span>unless-stopped</text:p>
          </table:table-cell>
        </table:table-row>
      </table:table>
      <text:p text:style-name="Horizontal_20_Line"/>
      <text:h text:style-name="Heading_20_2" text:outline-level="2"><text:bookmark-start text:name="__RefHeading___deploy_the_stack_3"/><text:bookmark-start text:name="deploy_the_stack"/>Deploy the Stack<text:bookmark-end text:name="__RefHeading___deploy_the_stack_3"/><text:bookmark-end text:name="deploy_the_stack"/></text:h>
      <text:p text:style-name="Text_20_body">Nachdem die Eingaben durchgeführt sind, links unten auf <text:span text:style-name="Source_20_Text"><text:span text:style-name="Strong_20_Emphasis">+Deploy the stack</text:span></text:span> klicken und die Installation abwarten. Sobald <text:span text:style-name="Source_20_Text">MariaDB</text:span> in den Containern auftaucht, ist der Datenbankserver betriebsbereit. In diesem Anwendungsfall wird die Datenbank für nextCloud verwendet. Der Datenbanknutzer ist <text:span text:style-name="Strong_20_Emphasis">root</text:span>, das Passwort ist <text:span text:style-name="Strong_20_Emphasis">k0</text:span>. Bei einer sonstigen Verwendung sollte noch phpMyAdmin installie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6:39</meta:creation-date>
    <dc:creator>Generated</dc:creator>
    <dc:date>2026-08-16T18::06:39</dc:date>
    <dc:language>en-US</dc:language>
    <meta:editing-cycles>1</meta:editing-cycles>
    <meta:editing-duration>PT0S</meta:editing-duration>
    <dc:title>mariadb_pi</dc:title>
  </office:meta>
</office:document-meta>
</file>