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dd6fa620baa61e62a50b65844cf1a1.png"/>
  <manifest:file-entry manifest:media-type="image/png" manifest:full-path="Pictures/c3ce8cb303b6d7417f7edfa03ef95b59.png"/>
  <manifest:file-entry manifest:media-type="image/png" manifest:full-path="Pictures/aade5a9f591ca0c32419a9a0596dc8c9.png"/>
  <manifest:file-entry manifest:media-type="image/png" manifest:full-path="Pictures/99bb0ad7ee51874ccfe6d9b63996aca4.png"/>
  <manifest:file-entry manifest:media-type="image/png" manifest:full-path="Pictures/0a227d883bdcdfa662d17146bccdab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hole_pi_note1"/><text:bookmark-start text:name="__RefHeading___pi-hole_in_docker_einrichten_1"/><text:bookmark-start text:name="pi-hole_in_docker_einrichten"/>Pi-Hole in Docker einrichten<text:bookmark-end text:name="__RefHeading___pi-hole_in_docker_einrichten_1"/><text:bookmark-end text:name="pi-hole_in_docker_einrichten"/></text:h>
      <text:p text:style-name="Text_20_body"><text:span text:style-name="Source_20_Text"><text:span text:style-name="Strong_20_Emphasis">Letztes Update 2026/01/10 21:56</text:span></text:span><text:line-break/><text:line-break/></text:p>
      <text:p text:style-name="Text_20_body"><draw:frame draw:style-name="mediacenter" draw:name="© pihole.net Legend" text:anchor-type="paragraph" draw:z-index="0" svg:width="5.2916666666667cm" style:rel-width="100%"><draw:text-box><text:p text:style-name="legendcenter"><draw:frame draw:style-name="mediacenter" draw:name="© pihole.net" text:anchor-type="paragraph" draw:z-index="0" svg:width="5.2916666666667cm" style:rel-width="100%" svg:height="5.8009065550907cm" style:rel-height="scale"><draw:image xlink:href="Pictures/c9dd6fa620baa61e62a50b65844cf1a1.png" xlink:type="simple" xlink:show="embed" xlink:actuate="onLoad"/></draw:frame>© pihole.net</text:p></draw:text-box></draw:frame></text:p>
      <text:p text:style-name="Text_20_body">Portainer öffnen (https://&lt;IP&gt;:9443/), auf den Walfisch klicken und im Menü links Stacks anklicken. Auf <text:span text:style-name="Strong_20_Emphasis">+ Add stack</text:span> klicken. Im Feld <text:span text:style-name="Strong_20_Emphasis"><text:span text:style-name="Source_20_Text">Name</text:span></text:span> <text:span text:style-name="Strong_20_Emphasis">pihole</text:span> eingeben. Den untenstehendern Code kopieren und im <text:span text:style-name="Source_20_Text">Web editor</text:span> einfügen.</text:p>
      <text:p text:style-name="Preformatted_20_Text">services:<text:line-break/><text:s text:c="2"/>pihole:<text:line-break/><text:s text:c="4"/>container_name: pihole<text:line-break/><text:s text:c="4"/>image: pihole/pihole:latest<text:line-break/><text:s text:c="4"/>ports:<text:line-break/><text:s text:c="6"/>- '53:53/tcp'<text:line-break/><text:s text:c="6"/>- '53:53/udp'<text:line-break/><text:s text:c="6"/>- '80:80/tcp'<text:line-break/><text:s text:c="4"/>environment:<text:line-break/><text:s text:c="6"/>TZ: 'Europe/Vienna'<text:line-break/><text:s text:c="4"/>volumes:<text:line-break/><text:s text:c="6"/>- './etc-pihole:/etc/pihole'<text:line-break/><text:s text:c="6"/>- './etc-dnsmasq.d:/etc/dnsmasq.d'<text:line-break/><text:s text:c="4"/>cap_add:<text:line-break/><text:s text:c="6"/>- NET_ADMIN<text:line-break/><text:s text:c="4"/>restart: unless-stopped</text:p>
      <text:p text:style-name="Text_20_body">Nach unten scrollen und <text:span text:style-name="Source_20_Text">Deploy stack</text:span> anklicken. Im Menü <text:span text:style-name="Strong_20_Emphasis">Containers</text:span> anklicken. Nach kurzer Zeit erscheint der Container als <text:span text:style-name=""><text:span text:style-name="Strong_20_Emphasis">heathy</text:span></text:span>. Somit läuft <text:span text:style-name="Source_20_Text">PiHole</text:span> im Container.</text:p>
      <text:p text:style-name="Text_20_body">Vor dem Start muss das Zugangspasswort entfernt oder gesetzt werden. In die <text:span text:style-name="Source_20_Text">Container Console</text:span> wechseln</text:p>
      <text:p text:style-name="Text_20_body"><draw:frame draw:style-name="media" draw:name="CC Attribution-Share Alike 4.0 Legend" text:anchor-type="as-char" draw:z-index="0" svg:width="15.054791666667cm"><draw:text-box><text:p text:style-name="legendcenter"><draw:frame draw:style-name="media" draw:name="CC Attribution-Share Alike 4.0" text:anchor-type="as-char" draw:z-index="1" svg:width="15.054791666667cm" svg:height="2.3283333333333cm"><draw:image xlink:href="Pictures/c3ce8cb303b6d7417f7edfa03ef95b59.png" xlink:type="simple" xlink:show="embed" xlink:actuate="onLoad"/></draw:frame>CC Attribution-Share Alike 4.0</text:p></draw:text-box></draw:frame> <draw:frame draw:style-name="media" draw:name="CC Attribution-Share Alike 4.0 Legend" text:anchor-type="as-char" draw:z-index="0" svg:width="15.319375cm"><draw:text-box><text:p text:style-name="legendcenter"><draw:frame draw:style-name="media" draw:name="CC Attribution-Share Alike 4.0" text:anchor-type="as-char" draw:z-index="2" svg:width="15.319375cm" svg:height="9.2339583333333cm"><draw:image xlink:href="Pictures/aade5a9f591ca0c32419a9a0596dc8c9.png" xlink:type="simple" xlink:show="embed" xlink:actuate="onLoad"/></draw:frame>CC Attribution-Share Alike 4.0</text:p></draw:text-box></draw:frame></text:p>
      <text:p text:style-name="Text_20_body">und hier  </text:p>
      <text:p text:style-name="Preformatted_20_Text">:# pihole setpassword<text:line-break/>:# Enter New Password (Blank for no password): <text:line-break/>:#<text:s text:c="3"/>[✓] Password Removed</text:p>
      <text:p text:style-name="Text_20_body">oder alternativ mit Passwort</text:p>
      <text:p text:style-name="Preformatted_20_Text">:# pihole setpassword<text:line-break/>:# Enter New Password (Blank for no password): <text:line-break/>:# Confirm Password: <text:line-break/>:#<text:s text:c="3"/>[✓] New password set</text:p>
      <text:p text:style-name="Text_20_body">eingeben.</text:p>
      <text:p text:style-name="Text_20_body">Aufgerufen wird PiHole mit <text:span text:style-name="Strong_20_Emphasis">http://&lt;IP&gt;/admin/</text:span> und dem gesetzten oder gelöschten Passwortim Explorer. </text:p>
      <text:h text:style-name="Heading_20_1" text:outline-level="1"><text:bookmark-start text:name="__RefHeading___aktualisieren_2"/><text:bookmark-start text:name="aktualisieren"/>Aktualisieren<text:bookmark-end text:name="__RefHeading___aktualisieren_2"/><text:bookmark-end text:name="aktualisieren"/></text:h>
      <text:p text:style-name="Text_20_body">Falls am unteren Rand des PiHole-Fensters eine Neue Version angezeigt wird</text:p>
      <text:p text:style-name="Text_20_body"><draw:frame draw:style-name="mediacenter" draw:name="CC-BY-SA 4.0 Legend" text:anchor-type="paragraph" draw:z-index="0" svg:width="17.30375cm" style:rel-width="100%"><draw:text-box><text:p text:style-name="legendcenter"><draw:frame draw:style-name="mediacenter" draw:name="CC-BY-SA 4.0" text:anchor-type="paragraph" draw:z-index="3" svg:width="17.30375cm" style:rel-width="100%" svg:height="2.8310416666667cm" style:rel-height="scale"><draw:image xlink:href="Pictures/99bb0ad7ee51874ccfe6d9b63996aca4.png" xlink:type="simple" xlink:show="embed" xlink:actuate="onLoad"/></draw:frame>CC-BY-SA 4.0</text:p></draw:text-box></draw:frame></text:p>
      <text:p text:style-name="Text_20_body">dann sollte PiHole aktualisioert werden. Um PiHole im Docker Container zu aktualisiern, muss der Container mit einem aktuellen Image neu erstellt werden. <text:span text:style-name="Source_20_Text">pihole -up</text:span> funktioniert innerhalb eines Containers nicht. </text:p>
      <text:p text:style-name="Text_20_body">In der <text:span text:style-name="Source_20_Text">Container list</text:span> den Container <text:span text:style-name="">pihole</text:span> anklicken und in den nun aufscheinenden <text:span text:style-name="Source_20_Text">Container details</text:span> auf den Button <text:span text:style-name="Source_20_Text">Recreate</text:span> klicken. Im folgenden Fenster <text:span text:style-name="Strong_20_Emphasis">Re-pull image</text:span> aktivieren und auf <text:span text:style-name="Strong_20_Emphasis">Recreate</text:span> klicken.</text:p>
      <text:p text:style-name="Text_20_body"><draw:frame draw:style-name="mediacenter" draw:name="CC-BY-SA 4.0 Legend" text:anchor-type="paragraph" draw:z-index="0" svg:width="11.773958333333cm"><draw:text-box><text:p text:style-name="legendcenter"><draw:frame draw:style-name="mediacenter" draw:name="CC-BY-SA 4.0" text:anchor-type="paragraph" draw:z-index="4" svg:width="11.773958333333cm" svg:height="7.2760416666667cm"><draw:image xlink:href="Pictures/0a227d883bdcdfa662d17146bccdab4c.png" xlink:type="simple" xlink:show="embed" xlink:actuate="onLoad"/></draw:frame>CC-BY-SA 4.0</text:p></draw:text-box></draw:frame></text:p>
      <text:p text:style-name="Text_20_body">Die eingetragenen Daten werden nicht geändert, mit Ausnahme der <text:span text:style-name=""><text:span text:style-name="Strong_20_Emphasis">DNS Settings</text:span></text:span>. Diese <text:span text:style-name=""><text:span text:style-name="Strong_20_Emphasis">müssen neu eingestellt werden</text:span></text:span>. Am besten <text:span text:style-name=""><text:span text:style-name="Strong_20_Emphasis">vor dem Update notieren</text:span></text:span>.</text:p>
      <text:p text:style-name="Horizontal_20_Line"/>
      <text:p text:style-name="Text_20_body"><text:a xlink:type="simple" xlink:href="https://github.com/pi-hole/docker-pi-hole" text:style-name="Internet_20_link" text:visited-style-name="Visited_20_Internet_20_Link">Weiter Information auf Github</text:a></text:p>
      <text:p text:style-name="Text_20_body"><text:a xlink:type="simple" xlink:href="https://edenhofer.at/lib/exe/fetch.php?media=pdf:pihole_rpi_docker.pdf" text:style-name="Internet_20_link" text:visited-style-name="Visited_20_Internet_20_Link">Dieses Dokument als 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05:25</meta:creation-date>
    <dc:creator>Generated</dc:creator>
    <dc:date>2026-08-16T11::05:25</dc:date>
    <dc:language>en-US</dc:language>
    <meta:editing-cycles>1</meta:editing-cycles>
    <meta:editing-duration>PT0S</meta:editing-duration>
    <dc:title>pihole_pi_note1</dc:title>
  </office:meta>
</office:document-meta>
</file>