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345bcd601a53caf551beadb8ea1cc16.jpg"/>
  <manifest:file-entry manifest:media-type="image/gif" manifest:full-path="Pictures/2fd70d63f7e1f1d449cedf3a3163313b.gif"/>
  <manifest:file-entry manifest:media-type="image/jpeg" manifest:full-path="Pictures/961b15888e4b1917c67a42a95742e7bc.jpg"/>
  <manifest:file-entry manifest:media-type="image/gif" manifest:full-path="Pictures/efa394d97ca8e847ac1e55c514a74e4c.gif"/>
  <manifest:file-entry manifest:media-type="image/gif" manifest:full-path="Pictures/2e67b1a33c46bb93e6a1bbb4e855c18c.gif"/>
  <manifest:file-entry manifest:media-type="image/jpeg" manifest:full-path="Pictures/acc41558634d52c70bd55b47ef2c3153.jpg"/>
  <manifest:file-entry manifest:media-type="image/jpeg" manifest:full-path="Pictures/5eb77461398a51fd2cbb5b80506ff410.jpg"/>
  <manifest:file-entry manifest:media-type="image/jpeg" manifest:full-path="Pictures/61a83f2f37c262b2aa2c126ba79a921f.jpg"/>
  <manifest:file-entry manifest:media-type="image/jpeg" manifest:full-path="Pictures/42e5f9ed7aca9e21f3f48d64e6f1ca22.jpg"/>
  <manifest:file-entry manifest:media-type="image/png" manifest:full-path="Pictures/6032e0fe00243add7005a4f7babc8765.png"/>
  <manifest:file-entry manifest:media-type="image/png" manifest:full-path="Pictures/2df2db1511477fead5b52ecc28c22e6d.png"/>
  <manifest:file-entry manifest:media-type="image/png" manifest:full-path="Pictures/75805a1c1d7c07b58dec7a743e66a765.png"/>
  <manifest:file-entry manifest:media-type="image/png" manifest:full-path="Pictures/257ce17261a9ce74b0a7b88e3a80cb93.png"/>
  <manifest:file-entry manifest:media-type="image/png" manifest:full-path="Pictures/62a12c8bde8c39338a06156b395eaa94.png"/>
  <manifest:file-entry manifest:media-type="image/png" manifest:full-path="Pictures/35aa78eae736e3f57dfd7e47a4112034.png"/>
  <manifest:file-entry manifest:media-type="image/png" manifest:full-path="Pictures/a3b25bcdd402ef8cdc1d30da9b554449.png"/>
  <manifest:file-entry manifest:media-type="image/png" manifest:full-path="Pictures/9e93725e94f7a4e4ea1dd9eaa54dd9df.png"/>
  <manifest:file-entry manifest:media-type="image/png" manifest:full-path="Pictures/cf252f6f95051cdd3f2af9e32f70bf55.png"/>
  <manifest:file-entry manifest:media-type="image/png" manifest:full-path="Pictures/8a426930595f7f7179e42d84b5ec22b5.png"/>
  <manifest:file-entry manifest:media-type="image/png" manifest:full-path="Pictures/6c6068a9cdc4dfbaac2f6ac287837236.png"/>
  <manifest:file-entry manifest:media-type="image/png" manifest:full-path="Pictures/22dafb1eea85030fb956e583b7f6d4ea.png"/>
  <manifest:file-entry manifest:media-type="image/png" manifest:full-path="Pictures/7d5cdc87bb6a91c3e1ffdeeae6d6c10f.png"/>
  <manifest:file-entry manifest:media-type="image/jpeg" manifest:full-path="Pictures/fc130bd04003ed54ca9ef9713bf713e9.jpg"/>
  <manifest:file-entry manifest:media-type="image/jpeg" manifest:full-path="Pictures/db5344c2d7de255f60f018b6eb7a1afe.jpg"/>
  <manifest:file-entry manifest:media-type="image/jpeg" manifest:full-path="Pictures/a13476bd07ac3e2768401b145e1713cf.jpg"/>
  <manifest:file-entry manifest:media-type="image/jpeg" manifest:full-path="Pictures/f0a5ef7720683e49e1412da90af2710a.jpg"/>
  <manifest:file-entry manifest:media-type="image/jpeg" manifest:full-path="Pictures/10b973f264ed80987a102ee873d66900.jpg"/>
  <manifest:file-entry manifest:media-type="image/png" manifest:full-path="Pictures/636d30fc97ec4f19267c0f863867f7c1.png"/>
  <manifest:file-entry manifest:media-type="image/svg+xml" manifest:full-path="Pictures/604a06f2ad5a41973753adc6dc25a929.svg"/>
  <manifest:file-entry manifest:media-type="image/jpeg" manifest:full-path="Pictures/d24fdc3f86fa87c2598d906ed090c1df.jpg"/>
  <manifest:file-entry manifest:media-type="image/jpeg" manifest:full-path="Pictures/706a89d192cc0b1d784ec25a6c63b3a6.jpg"/>
  <manifest:file-entry manifest:media-type="image/jpeg" manifest:full-path="Pictures/d3227c12eb9962fe343c2545c3e8068f.jpg"/>
  <manifest:file-entry manifest:media-type="image/png" manifest:full-path="Pictures/02f9c82fe3065f72fb67ce78e5c20321.png"/>
  <manifest:file-entry manifest:media-type="image/jpeg" manifest:full-path="Pictures/59a416d44ab85e6c0b558ef566c2f470.jpg"/>
  <manifest:file-entry manifest:media-type="image/svg+xml" manifest:full-path="Pictures/ad90f3d974959bf43214c57e98bca9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pi_dw_anpass"/><text:bookmark-start text:name="__RefHeading___raspberry_als_dokuwiki-server_teil_4_1"/><text:bookmark-start text:name="raspberry_als_dokuwiki-server_teil_4"/>Raspberry als Dokuwiki-Server Teil 4<text:bookmark-end text:name="__RefHeading___raspberry_als_dokuwiki-server_teil_4_1"/><text:bookmark-end text:name="raspberry_als_dokuwiki-server_teil_4"/></text:h>
      <text:p text:style-name="Text_20_body"><text:span text:style-name="Strong_20_Emphasis">Dokuwiki-Server anpassen</text:span><text:line-break/></text:p>
      <text:p text:style-name="Text_20_body"><text:span text:style-name="Source_20_Text"><text:span text:style-name="Strong_20_Emphasis">Letztes Update 2020/11/23 19:07</text:span></text:span><text:line-break/><text:line-break/>
<text:line-break/></text:p>
      <text:h text:style-name="Heading_20_1" text:outline-level="1"><text:bookmark-start text:name="__RefHeading___anpassen_des_dokuwiki-servers_2"/><text:bookmark-start text:name="anpassen_des_dokuwiki-servers"/>Anpassen des Dokuwiki-Servers<text:bookmark-end text:name="__RefHeading___anpassen_des_dokuwiki-servers_2"/><text:bookmark-end text:name="anpassen_des_dokuwiki-servers"/></text:h>
      <text:p text:style-name="Text_20_body">Die Anpassungen wurden im Laufe der Zeit vorgenommen und werden nach Bedarf erweitert.</text:p>
      <text:h text:style-name="Heading_20_2" text:outline-level="2"><text:bookmark-start text:name="__RefHeading___medien_in_neuem_tab_oeffnen_3"/><text:bookmark-start text:name="medien_in_neuem_tab_oeffnen"/>Medien in neuem Tab öffnen<text:bookmark-end text:name="__RefHeading___medien_in_neuem_tab_oeffnen_3"/><text:bookmark-end text:name="medien_in_neuem_tab_oeffnen"/></text:h>
      <text:p text:style-name="Text_20_body">Konfigurationsmanager starten (Admin/Konfiguration). Im Konfigurationsteil <text:span text:style-name="Source_20_Text"><text:span text:style-name="Strong_20_Emphasis">Links</text:span></text:span> bei den gewünschten Targets <text:span text:style-name="Source_20_Text">_blank</text:span> eintragen</text:p>
      <text:p text:style-name="Text_20_body"><draw:frame draw:style-name="media" draw:name="Admin/Konfiguration/Links Legend" text:anchor-type="as-char" draw:z-index="0" svg:width="14.552083333333cm"><draw:text-box><text:p text:style-name="legendcenter"><draw:frame draw:style-name="media" draw:name="Admin/Konfiguration/Links" text:anchor-type="as-char" draw:z-index="0" svg:width="14.552083333333cm" svg:height="6.218839031339cm"><draw:image xlink:href="Pictures/9345bcd601a53caf551beadb8ea1cc16.jpg" xlink:type="simple" xlink:show="embed" xlink:actuate="onLoad"/></draw:frame>Admin/Konfiguration/Links</text:p></draw:text-box></draw:frame><text:line-break/></text:p>
      <text:p text:style-name="Text_20_body">Nicht das <text:span text:style-name="Strong_20_Emphasis">Speichern der Einstellungen</text:span> vergessen!<text:line-break/>
<text:line-break/></text:p>
      <text:h text:style-name="Heading_20_2" text:outline-level="2"><text:bookmark-start text:name="__RefHeading___akronym_einfuegen_4"/><text:bookmark-start text:name="akronym_einfuegen"/>Akronym einfügen<text:bookmark-end text:name="__RefHeading___akronym_einfuegen_4"/><text:bookmark-end text:name="akronym_einfuegen"/></text:h>
      <text:p text:style-name="Text_20_body">Ein Akronym bedeeutet bei Dokuwiki, dass eine eingetragene Abkürzung wie HTML oder DNS beim Kontakt mit dem Mauszeiger erklärt werden.<text:line-break/>
Falls eigene Erweiterungen gewünscht sind, so können diese in der Datei</text:p>
      <text:p text:style-name="Preformatted_20_Text">/dokuwiki/conf/acronyms.conf </text:p>
      <text:p text:style-name="Text_20_body">eingetragen werden.<text:line-break/></text:p>
      <text:p text:style-name="Horizontal_20_Line"/>
      <text:h text:style-name="Heading_20_2" text:outline-level="2"><text:bookmark-start text:name="__RefHeading___breite_der_fenster_aendern_5"/><text:bookmark-start text:name="breite_der_fenster_aendern"/>Breite der Fenster ändern<text:bookmark-end text:name="__RefHeading___breite_der_fenster_aendern_5"/><text:bookmark-end text:name="breite_der_fenster_aendern"/></text:h>
      <text:p text:style-name="Text_20_body">Die Fensterbreite des Hauptfensters und bei einigen Templates auch der Sidebar kann in der … /dokuwiki/lib/tpl/[template]/style.ini geändert werden. Das ist vor allem interessant, wenn vom Defaultplugin auf ein anderes gewechselt wird und der Seitenaufbau nicht mehr so aussieht, wie man es gewohnt ist. Prinzipiell können diese Werte auch in der <text:span text:style-name="Source_20_Text"><text:span text:style-name="Strong_20_Emphasis">Administration/Einstellungen fürs Template-Design</text:span></text:span> eingestellt werden, beim 20Cones Template kommt es aber zu unerwarteten Einstellungen des Designes nach dem Speichern. </text:p>
      <text:p text:style-name="Text_20_body">Bei meiner Installation von 20Cones wurden die folgenden Einstellungen vorgenommen:</text:p>
      <text:p text:style-name="Preformatted_20_Text">sudo nano /mnt/ssd/www/html/dokuwiki/lib/tpl/20cones/style.ini</text:p>
      <text:p text:style-name="Preformatted_20_Text">; site and sidebar widths<text:line-break/>__site_width__<text:s text:c="6"/>= "1200px"<text:s text:c="11"/>; @ini_site_width<text:line-break/>__sidebar_width__<text:s text:c="3"/>= "210px"<text:s text:c="12"/>; @ini_sidebar_width</text:p>
      <text:p text:style-name="Text_20_body">Die Werte können auch in Prozent angegeben werden, ist aber hier noch nicht ausprobiert worden. Z.B.:</text:p>
      <text:p text:style-name="Preformatted_20_Text">__site_width__<text:s text:c="6"/>= "90%"</text:p>
      <text:p text:style-name="Text_20_body"><text:span text:style-name="Emphasis"><text:span text:style-name="underline">Quelle:</text:span></text:span> <text:a xlink:type="simple" xlink:href="https://www.dokuwiki.org/template:dokuwiki#changing_the_width_and_other_styles" text:style-name="Internet_20_link" text:visited-style-name="Visited_20_Internet_20_Link">Breite und anderes ändern</text:a>    <draw:frame draw:style-name="media" draw:name="1" text:anchor-type="as-char" draw:z-index="1" svg:width="0.47625cm" svg:height="0.3175cm"><draw:image xlink:href="Pictures/2fd70d63f7e1f1d449cedf3a3163313b.gif" xlink:type="simple" xlink:show="embed" xlink:actuate="onLoad"/></draw:frame></text:p>
      <text:p text:style-name="Horizontal_20_Line"/>
      <text:h text:style-name="Heading_20_2" text:outline-level="2"><text:bookmark-start text:name="__RefHeading___eigene_smileys_6"/><text:bookmark-start text:name="eigene_smileys"/>Eigene Smileys<text:bookmark-end text:name="__RefHeading___eigene_smileys_6"/><text:bookmark-end text:name="eigene_smileys"/></text:h>
      <text:p text:style-name="Text_20_body"><draw:frame draw:style-name="mediaright" draw:name="vor der Änderung Legend" text:anchor-type="paragraph" draw:z-index="0" svg:width="5.2916666666667cm" style:rel-width="100%"><draw:text-box><text:p text:style-name="legendcenter"><draw:frame draw:style-name="mediaright" draw:name="vor der Änderung" text:anchor-type="paragraph" draw:z-index="2" svg:width="5.2916666666667cm" style:rel-width="100%" svg:height="1.125138427464cm" style:rel-height="scale"><draw:image xlink:href="Pictures/961b15888e4b1917c67a42a95742e7bc.jpg" xlink:type="simple" xlink:show="embed" xlink:actuate="onLoad"/></draw:frame>vor der Änderung</text:p></draw:text-box></draw:frame>
DokuWiki kann Text-Smileys in grafisch äquivalente konvertieren, d.h., die Grafik sollte <text:span text:style-name="Strong_20_Emphasis">15px hoch</text:span> sein. Die default Icons und die benutzerdefinierten Icons werden automatisch in der Smiley-Auswahl der Symbolleiste angezeigt.</text:p>
      <text:p text:style-name="Text_20_body">Die default Smiley Images werden im Verzeichnis <text:span text:style-name="Source_20_Text"><text:span text:style-name="Strong_20_Emphasis">lib/images/smileys/</text:span></text:span> gespeichert und in der Datei <text:span text:style-name="Source_20_Text"><text:span text:style-name="Strong_20_Emphasis">conf/smileys.conf</text:span></text:span> konfiguriert. Wiki-Admins können ihre eigenen Smileys konfigurieren.</text:p>
      <text:p text:style-name="Text_20_body">Um eigene Smileys hinzuzufügen und upgradesicher zu speichern, sollten diese nicht mit den default Smileys aus dem Dokuwiki-Paket gemischt werden. </text:p>
      <text:p text:style-name="Text_20_body">Dazu im Ordner <text:span text:style-name="Source_20_Text"><text:span text:style-name="Strong_20_Emphasis">/smileys/</text:span></text:span> einen Ordner <text:span text:style-name="Source_20_Text"><text:span text:style-name="Strong_20_Emphasis">/local</text:span></text:span> anlegen</text:p>
      <text:p text:style-name="Preformatted_20_Text">/dokuwiki/lib/images/smileys/local</text:p>
      <text:p text:style-name="Text_20_body">und in diesen Ordner die neuen Images kopieren:     <draw:frame draw:style-name="media" draw:name="3" text:anchor-type="as-char" draw:z-index="3" svg:width="0.47625cm" svg:height="0.3175cm"><draw:image xlink:href="Pictures/efa394d97ca8e847ac1e55c514a74e4c.gif" xlink:type="simple" xlink:show="embed" xlink:actuate="onLoad"/></draw:frame>     <draw:frame draw:style-name="media" draw:name="4" text:anchor-type="as-char" draw:z-index="4" svg:width="0.47625cm" svg:height="0.3175cm"><draw:image xlink:href="Pictures/2fd70d63f7e1f1d449cedf3a3163313b.gif" xlink:type="simple" xlink:show="embed" xlink:actuate="onLoad"/></draw:frame>     <draw:frame draw:style-name="media" draw:name="5" text:anchor-type="as-char" draw:z-index="5" svg:width="1.2170833333333cm" svg:height="0.396875cm"><draw:image xlink:href="Pictures/2e67b1a33c46bb93e6a1bbb4e855c18c.gif" xlink:type="simple" xlink:show="embed" xlink:actuate="onLoad"/></draw:frame>     <draw:frame draw:style-name="media" draw:name="6" text:anchor-type="as-char" draw:z-index="6" svg:width="0.37041666666667cm" svg:height="0.396875cm"><draw:image xlink:href="Pictures/acc41558634d52c70bd55b47ef2c3153.jpg" xlink:type="simple" xlink:show="embed" xlink:actuate="onLoad"/></draw:frame>     <draw:frame draw:style-name="media" draw:name="7" text:anchor-type="as-char" draw:z-index="7" svg:width="0.396875cm" svg:height="0.396875cm"><draw:image xlink:href="Pictures/5eb77461398a51fd2cbb5b80506ff410.jpg" xlink:type="simple" xlink:show="embed" xlink:actuate="onLoad"/></draw:frame>     <draw:frame draw:style-name="media" draw:name="8" text:anchor-type="as-char" draw:z-index="8" svg:width="0.396875cm" svg:height="0.396875cm"><draw:image xlink:href="Pictures/61a83f2f37c262b2aa2c126ba79a921f.jpg" xlink:type="simple" xlink:show="embed" xlink:actuate="onLoad"/></draw:frame><text:line-break/>
Eine Configdatei im Ordner <text:span text:style-name="Source_20_Text"><text:span text:style-name="Strong_20_Emphasis">/conf</text:span></text:span> anlegen</text:p>
      <text:p text:style-name="Preformatted_20_Text">/dokuwiki/conf/smileys.local.conf</text:p>
      <text:p text:style-name="Text_20_body">und diese Einstellungen eintragen. Natürlich dann die eigenen. In diesem Fall sind das die Dateien icon_aut.gif und icon_brit.gif</text:p>
      <table:table table:style-name="Table">
        <table:table-column table:style-name="odt_auto_style_table_column_1_1"/>
        <table:table-row>
          <table:table-cell office:value-type="string" table:style-name="tablecell">
            <text:p text:style-name="Preformatted_20_Text"># Eigene Smileys<text:line-break/># Der Pfad der *.gif's sind relativ zum Smileys directory lib/images/smileys/ zu sehen<text:line-break/># TEXT_TO_REPLACE<text:s text:c="7"/>FILENAME_OF_IMAGE<text:line-break/>#<text:line-break/>:d:<text:s text:c="16"/>local/icon_aut.gif<text:line-break/>:e:<text:s text:c="16"/>local/icon_brit.gif</text:p>
          </table:table-cell>
        </table:table-row>
      </table:table>
      <text:list text:style-name="List_20_1" text:continue-numbering="false">
        <text:list-item>
          <text:p text:style-name="LastListParagraph_List_20_1_Content_First"> Es wird empfohlen, den Ersetzungstext in Doppelpunkten einzuschliessen.</text:p>
        </text:list-item>
      </text:list>
      <text:list text:style-name="List_20_1" text:continue-numbering="false">
        <text:list-item>
          <text:p text:style-name="LastListParagraph_List_20_1_Content_First"> Die Zeichen # und $ dürfen nicht verwendet werden.</text:p>
        </text:list-item>
      </text:list>
      <text:list text:style-name="List_20_1" text:continue-numbering="false">
        <text:list-item>
          <text:p text:style-name="LastListParagraph_List_20_1_Content_First"> Falls das neu angelegte Icon nicht in der Auswahlliste der Toolbar zu sehen ist, was vermutlich passiert, so muss der Cache neu angelegt werden. Im einfachsten Fall als Administrator die Konfiguration aufrufen und neu Speichern. Eventuell eine unwichtige Einstellung vornehmen, die Konfig speichern und die Änderung wieder zurücknehmen.</text:p>
        </text:list-item>
      </text:list>
      <text:list text:style-name="List_20_1" text:continue-numbering="false">
        <text:list-item>
          <text:p text:style-name="LastListParagraph_List_20_1_Content_First"> Eine weitere Möglichkeit wäre, das Konfigurationsfile <text:span text:style-name="Source_20_Text"><text:span text:style-name="Strong_20_Emphasis">conf/local.php</text:span></text:span> mit einem Editor aufrufen und mit einem neuen Zeitstempel wieder speichern.</text:p>
        </text:list-item>
      </text:list>
      <text:p text:style-name="Text_20_body"><draw:frame draw:style-name="medialeft" draw:name="nach der Änderung Legend" text:anchor-type="paragraph" draw:z-index="0" svg:width="5.2916666666667cm" style:rel-width="100%"><draw:text-box><text:p text:style-name="legendcenter"><draw:frame draw:style-name="medialeft" draw:name="nach der Änderung" text:anchor-type="paragraph" draw:z-index="9" svg:width="5.2916666666667cm" style:rel-width="100%" svg:height="1.1602990033223cm" style:rel-height="scale"><draw:image xlink:href="Pictures/42e5f9ed7aca9e21f3f48d64e6f1ca22.jpg" xlink:type="simple" xlink:show="embed" xlink:actuate="onLoad"/></draw:frame>nach der Änderung</text:p></draw:text-box></draw:frame> Falls alle Einstellungen richtig vorgenommen wurden, sollte die Smiley Anzeige der Toolbar, so wie links abgebildet, angezeigt werden.
<text:line-break/>
<text:line-break/></text:p>
      <text:p text:style-name="Horizontal_20_Line"/>
      <text:h text:style-name="Heading_20_2" text:outline-level="2"><text:bookmark-start text:name="__RefHeading___eigenes_logo_7"/><text:bookmark-start text:name="eigenes_logo"/>Eigenes Logo<text:bookmark-end text:name="__RefHeading___eigenes_logo_7"/><text:bookmark-end text:name="eigenes_logo"/></text:h>
      <text:p text:style-name="Text_20_body">Der Pfad, in dem das Logo gespeichert ist, lautet:<text:line-break/></text:p>
      <text:p text:style-name="Text_20_body"><text:span text:style-name="Emphasis">IP-Adresse-des-Wiki</text:span>/dokuwiki/lib/tpl/dokuwiki/images/logo.png<text:line-break/></text:p>
      <text:p text:style-name="Text_20_body">Das originale Logo löschen oder umbenennen und das Eigene einfügen. Die Auflösung des Logo ist 64 x 64 Pixel.</text:p>
      <text:p text:style-name="Horizontal_20_Line"/>
      <text:h text:style-name="Heading_20_2" text:outline-level="2"><text:bookmark-start text:name="__RefHeading___eigenes_favicon_8"/><text:bookmark-start text:name="eigenes_favicon"/>Eigenes Favicon<text:bookmark-end text:name="__RefHeading___eigenes_favicon_8"/><text:bookmark-end text:name="eigenes_favicon"/></text:h>
      <text:p text:style-name="Text_20_body">Das <text:span text:style-name="Strong_20_Emphasis">favicon.ico</text:span> ist eine Grafik, welche im Browser und bei Lesezeichen angezeigt wird.</text:p>
      <text:p text:style-name="Text_20_body">Die in DokuWiki verwendete Standardeinstellung des <text:span text:style-name="Strong_20_Emphasis">favicon.ico</text:span> enthält 8-Bit-PNG-Bilder mit den Abmessungen 16x16px, 32x32px und 48x48px.</text:p>
      <text:p text:style-name="Text_20_body">DokuWiki verwendet <text:span text:style-name="Strong_20_Emphasis">favicon.ico</text:span> aus dem Verzeichnis <text:span text:style-name="Source_20_Text">/Dokuwiki/lib/tpl/images</text:span>, um das für Opensearch verwendete Bild zu generieren.</text:p>
      <text:p text:style-name="Text_20_body"><text:span text:style-name="Strong_20_Emphasis">Benutzerdefinierte Favicons</text:span><text:line-break/>
Wenn Sie das standardmäßige DokuWiki-<text:span text:style-name="Strong_20_Emphasis">favicon.ico</text:span> durch eine eigene Grafik ersetzen möchten, können Sie es an einer der folgenden Stellen platzieren: </text:p>
      <text:list text:style-name="List_20_1" text:continue-numbering="false">
        <text:list-item>
          <text:p text:style-name="List_20_1_Content_First"> dem Web Root (/www)</text:p>
        </text:list-item>
        <text:list-item>
          <text:p text:style-name="List_20_1_Content"> im Root des DokuWiki-Verzeichnisses</text:p>
        </text:list-item>
        <text:list-item>
          <text:p text:style-name="List_20_1_Content"> in DokuWiki/data/media    ⇒ <text:span text:style-name="Emphasis"><text:span text:style-name="Strong_20_Emphasis">bevorzugt</text:span></text:span></text:p>
        </text:list-item>
        <text:list-item>
          <text:p text:style-name="List_20_1_Content_Last"> in DokuWiki/lib/tpl/dokuwiki/images</text:p>
        </text:list-item>
      </text:list>
      <text:p text:style-name="Text_20_body">Standardmäßig hat DokuWiki eine Datei favicon.ico in DokuWiki/lib/tpl/dokuwiki/images.</text:p>
      <text:p text:style-name="Text_20_body"><text:a xlink:type="simple" xlink:href="https://www.dokuwiki.org/tips:favicons" text:style-name="Internet_20_link" text:visited-style-name="Visited_20_Internet_20_Link">Weitere Info</text:a> auf der DokuWiki.org Seite.</text:p>
      <text:p text:style-name="Horizontal_20_Line"/>
      <text:h text:style-name="Heading_20_2" text:outline-level="2"><text:bookmark-start text:name="__RefHeading___verwendete_icons_9"/><text:bookmark-start text:name="verwendete_icons"/>Verwendete Icons<text:bookmark-end text:name="__RefHeading___verwendete_icons_9"/><text:bookmark-end text:name="verwendete_icons"/></text:h>
      <text:p text:style-name="Text_20_body">Die Icons sind im Arbeitsraum :icons: (/data/media/icons) abgelegt. Die angezeigte Größe ist ?20.</text:p>
      <table:table table:style-name="Table">
        <table:table-column/>
        <table:table-column/>
        <table:table-column/>
        <table:table-column/>
        <table:table-column/>
        <table:table-row>
          <table:table-cell office:value-type="string" table:style-name="tablecell">
            <text:p text:style-name="tablealignleft"> <draw:frame draw:style-name="media" draw:name="10" text:anchor-type="as-char" draw:z-index="10" svg:width="0.52916666666667cm" svg:height="0.52916666666667cm"><draw:image xlink:href="Pictures/6032e0fe00243add7005a4f7babc8765.png" xlink:type="simple" xlink:show="embed" xlink:actuate="onLoad"/></draw:frame> </text:p>
          </table:table-cell>
          <table:table-cell office:value-type="string" table:style-name="tablecell">
            <text:p text:style-name="tablealignleft">:icons:<text:span text:style-name="Strong_20_Emphasis">go-next.png</text:span> </text:p>
          </table:table-cell>
          <table:table-cell office:value-type="string" table:style-name="tablecell"/>
          <table:table-cell office:value-type="string" table:style-name="tablecell">
            <text:p text:style-name="tablealignleft"> <draw:frame draw:style-name="media" draw:name="11" text:anchor-type="as-char" draw:z-index="11" svg:width="0.52916666666667cm" svg:height="0.52916666666667cm"><draw:image xlink:href="Pictures/2df2db1511477fead5b52ecc28c22e6d.png" xlink:type="simple" xlink:show="embed" xlink:actuate="onLoad"/></draw:frame> </text:p>
          </table:table-cell>
          <table:table-cell office:value-type="string" table:style-name="tablecell">
            <text:p text:style-name="tablealignleft">:icons:go-last.png </text:p>
          </table:table-cell>
        </table:table-row>
        <table:table-row>
          <table:table-cell office:value-type="string" table:style-name="tablecell">
            <text:p text:style-name="tablealignleft"> <draw:frame draw:style-name="media" draw:name="12" text:anchor-type="as-char" draw:z-index="12" svg:width="0.52916666666667cm" svg:height="0.52916666666667cm"><draw:image xlink:href="Pictures/75805a1c1d7c07b58dec7a743e66a765.png" xlink:type="simple" xlink:show="embed" xlink:actuate="onLoad"/></draw:frame> </text:p>
          </table:table-cell>
          <table:table-cell office:value-type="string" table:style-name="tablecell">
            <text:p text:style-name="tablealignleft">:icons:go-previous.png </text:p>
          </table:table-cell>
          <table:table-cell office:value-type="string" table:style-name="tablecell"/>
          <table:table-cell office:value-type="string" table:style-name="tablecell">
            <text:p text:style-name="tablealignleft"> <draw:frame draw:style-name="media" draw:name="13" text:anchor-type="as-char" draw:z-index="13" svg:width="0.52916666666667cm" svg:height="0.52916666666667cm"><draw:image xlink:href="Pictures/257ce17261a9ce74b0a7b88e3a80cb93.png" xlink:type="simple" xlink:show="embed" xlink:actuate="onLoad"/></draw:frame> </text:p>
          </table:table-cell>
          <table:table-cell office:value-type="string" table:style-name="tablecell">
            <text:p text:style-name="tablealignleft">:icons:go-first.png </text:p>
          </table:table-cell>
        </table:table-row>
        <table:table-row>
          <table:table-cell office:value-type="string" table:style-name="tablecell">
            <text:p text:style-name="tablealignleft"> <draw:frame draw:style-name="media" draw:name="14" text:anchor-type="as-char" draw:z-index="14" svg:width="0.52916666666667cm" svg:height="0.52916666666667cm"><draw:image xlink:href="Pictures/62a12c8bde8c39338a06156b395eaa94.png" xlink:type="simple" xlink:show="embed" xlink:actuate="onLoad"/></draw:frame> </text:p>
          </table:table-cell>
          <table:table-cell office:value-type="string" table:style-name="tablecell">
            <text:p text:style-name="tablealignleft">:icons:go-up.png </text:p>
          </table:table-cell>
          <table:table-cell office:value-type="string" table:style-name="tablecell"/>
          <table:table-cell office:value-type="string" table:style-name="tablecell">
            <text:p text:style-name="tablealignleft"> <draw:frame draw:style-name="media" draw:name="15" text:anchor-type="as-char" draw:z-index="15" svg:width="0.52916666666667cm" svg:height="0.52916666666667cm"><draw:image xlink:href="Pictures/35aa78eae736e3f57dfd7e47a4112034.png" xlink:type="simple" xlink:show="embed" xlink:actuate="onLoad"/></draw:frame> </text:p>
          </table:table-cell>
          <table:table-cell office:value-type="string" table:style-name="tablecell">
            <text:p text:style-name="tablealignleft">:icons:go-top.png </text:p>
          </table:table-cell>
        </table:table-row>
        <table:table-row>
          <table:table-cell office:value-type="string" table:style-name="tablecell">
            <text:p text:style-name="tablealignleft"> <draw:frame draw:style-name="media" draw:name="16" text:anchor-type="as-char" draw:z-index="16" svg:width="0.52916666666667cm" svg:height="0.52916666666667cm"><draw:image xlink:href="Pictures/a3b25bcdd402ef8cdc1d30da9b554449.png" xlink:type="simple" xlink:show="embed" xlink:actuate="onLoad"/></draw:frame> </text:p>
          </table:table-cell>
          <table:table-cell office:value-type="string" table:style-name="tablecell">
            <text:p text:style-name="tablealignleft">:icons:go-down.png </text:p>
          </table:table-cell>
          <table:table-cell office:value-type="string" table:style-name="tablecell"/>
          <table:table-cell office:value-type="string" table:style-name="tablecell">
            <text:p text:style-name="tablealignleft"> <draw:frame draw:style-name="media" draw:name="17" text:anchor-type="as-char" draw:z-index="17" svg:width="0.52916666666667cm" svg:height="0.52916666666667cm"><draw:image xlink:href="Pictures/9e93725e94f7a4e4ea1dd9eaa54dd9df.png" xlink:type="simple" xlink:show="embed" xlink:actuate="onLoad"/></draw:frame> </text:p>
          </table:table-cell>
          <table:table-cell office:value-type="string" table:style-name="tablecell">
            <text:p text:style-name="tablealignleft">:icons:bottom.png </text:p>
          </table:table-cell>
        </table:table-row>
        <table:table-row>
          <table:table-cell office:value-type="string" table:style-name="tablecell">
            <text:p text:style-name="tablealignleft"> <draw:frame draw:style-name="media" draw:name="18" text:anchor-type="as-char" draw:z-index="18" svg:width="0.52916666666667cm" svg:height="0.52916666666667cm"><draw:image xlink:href="Pictures/cf252f6f95051cdd3f2af9e32f70bf55.png" xlink:type="simple" xlink:show="embed" xlink:actuate="onLoad"/></draw:frame> </text:p>
          </table:table-cell>
          <table:table-cell office:value-type="string" table:style-name="tablecell">
            <text:p text:style-name="tablealignleft">:icons:go-redo.png </text:p>
          </table:table-cell>
          <table:table-cell office:value-type="string" table:style-name="tablecell"/>
          <table:table-cell office:value-type="string" table:style-name="tablecell">
            <text:p text:style-name="tablealignleft"> <draw:frame draw:style-name="media" draw:name="19" text:anchor-type="as-char" draw:z-index="19" svg:width="0.52916666666667cm" svg:height="0.52916666666667cm"><draw:image xlink:href="Pictures/8a426930595f7f7179e42d84b5ec22b5.png" xlink:type="simple" xlink:show="embed" xlink:actuate="onLoad"/></draw:frame> </text:p>
          </table:table-cell>
          <table:table-cell office:value-type="string" table:style-name="tablecell">
            <text:p text:style-name="tablealignleft">:icons:go-jump.png </text:p>
          </table:table-cell>
        </table:table-row>
        <table:table-row>
          <table:table-cell office:value-type="string" table:style-name="tablecell">
            <text:p text:style-name="tablealignleft"> <draw:frame draw:style-name="media" draw:name="20" text:anchor-type="as-char" draw:z-index="20" svg:width="0.52916666666667cm" svg:height="0.52916666666667cm"><draw:image xlink:href="Pictures/6c6068a9cdc4dfbaac2f6ac287837236.png" xlink:type="simple" xlink:show="embed" xlink:actuate="onLoad"/></draw:frame> </text:p>
          </table:table-cell>
          <table:table-cell office:value-type="string" table:style-name="tablecell">
            <text:p text:style-name="tablealignleft">:icons:dialog-information.png </text:p>
          </table:table-cell>
          <table:table-cell office:value-type="string" table:style-name="tablecell"/>
          <table:table-cell office:value-type="string" table:style-name="tablecell">
            <text:p text:style-name="tablealignleft"> <draw:frame draw:style-name="media" draw:name="21" text:anchor-type="as-char" draw:z-index="21" svg:width="0.52916666666667cm" svg:height="0.52916666666667cm"><draw:image xlink:href="Pictures/22dafb1eea85030fb956e583b7f6d4ea.png" xlink:type="simple" xlink:show="embed" xlink:actuate="onLoad"/></draw:frame> </text:p>
          </table:table-cell>
          <table:table-cell office:value-type="string" table:style-name="tablecell">
            <text:p text:style-name="tablealignleft">:icons:dialog-warning.png      </text:p>
          </table:table-cell>
        </table:table-row>
        <table:table-row>
          <table:table-cell office:value-type="string" table:style-name="tablecell">
            <text:p text:style-name="tablealignleft"> <draw:frame draw:style-name="media" draw:name="22" text:anchor-type="as-char" draw:z-index="22" svg:width="0.52916666666667cm" svg:height="0.52916666666667cm"><draw:image xlink:href="Pictures/7d5cdc87bb6a91c3e1ffdeeae6d6c10f.png" xlink:type="simple" xlink:show="embed" xlink:actuate="onLoad"/></draw:frame> </text:p>
          </table:table-cell>
          <table:table-cell office:value-type="string" table:style-name="tablecell">
            <text:p text:style-name="tablealignleft">:icons:go-home.png </text:p>
          </table:table-cell>
          <table:table-cell office:value-type="string" table:style-name="tablecell"/>
          <table:table-cell office:value-type="string" table:style-name="tablecell">
            <text:p text:style-name="tablealignleft"> <draw:frame draw:style-name="media" draw:name="23" text:anchor-type="as-char" draw:z-index="23" svg:width="0.52916666666667cm" svg:height="0.52916666666667cm"><draw:image xlink:href="Pictures/fc130bd04003ed54ca9ef9713bf713e9.jpg" xlink:type="simple" xlink:show="embed" xlink:actuate="onLoad"/></draw:frame> </text:p>
          </table:table-cell>
          <table:table-cell office:value-type="string" table:style-name="tablecell">
            <text:p text:style-name="tablealignleft">:icons:rss.jpg </text:p>
          </table:table-cell>
        </table:table-row>
        <table:table-row>
          <table:table-cell office:value-type="string" table:style-name="tablecell">
            <text:p text:style-name="tablealignleft"> <draw:frame draw:style-name="media" draw:name="24" text:anchor-type="as-char" draw:z-index="24" svg:width="0.66145833333333cm" svg:height="0.44097222222222cm"><draw:image xlink:href="Pictures/db5344c2d7de255f60f018b6eb7a1afe.jpg" xlink:type="simple" xlink:show="embed" xlink:actuate="onLoad"/></draw:frame> </text:p>
          </table:table-cell>
          <table:table-cell office:value-type="string" table:style-name="tablecell">
            <text:p text:style-name="tablealignleft">:icons:baustelle.jpg </text:p>
          </table:table-cell>
          <table:table-cell office:value-type="string" table:style-name="tablecell"/>
          <table:table-cell office:value-type="string" table:style-name="tablecell">
            <text:p text:style-name="tablealignleft"> <draw:frame draw:style-name="media" draw:name="25" text:anchor-type="as-char" draw:z-index="25" svg:width="0.52916666666667cm" svg:height="0.4818201754386cm"><draw:image xlink:href="Pictures/a13476bd07ac3e2768401b145e1713cf.jpg" xlink:type="simple" xlink:show="embed" xlink:actuate="onLoad"/></draw:frame> </text:p>
          </table:table-cell>
          <table:table-cell office:value-type="string" table:style-name="tablecell">
            <text:p text:style-name="tablealignleft">:icons:foto.jpg </text:p>
          </table:table-cell>
        </table:table-row>
        <table:table-row>
          <table:table-cell office:value-type="string" table:style-name="tablecell">
            <text:p text:style-name="tablealignleft"> <draw:frame draw:style-name="media" draw:name="26" text:anchor-type="as-char" draw:z-index="26" svg:width="0.66145833333333cm" svg:height="0.45971354166667cm"><draw:image xlink:href="Pictures/f0a5ef7720683e49e1412da90af2710a.jpg" xlink:type="simple" xlink:show="embed" xlink:actuate="onLoad"/></draw:frame> </text:p>
          </table:table-cell>
          <table:table-cell office:value-type="string" table:style-name="tablecell">
            <text:p text:style-name="tablealignleft">:icons:foto2.jpg </text:p>
          </table:table-cell>
          <table:table-cell office:value-type="string" table:style-name="tablecell"/>
          <table:table-cell office:value-type="string" table:style-name="tablecell"/>
          <table:table-cell office:value-type="string" table:style-name="tablecell"/>
        </table:table-row>
      </table:table>
      <text:p text:style-name="Text_20_body"><text:line-break/></text:p>
      <text:p text:style-name="Horizontal_20_Line"/>
      <text:h text:style-name="Heading_20_2" text:outline-level="2"><text:bookmark-start text:name="__RefHeading___footer_aendern_10"/><text:bookmark-start text:name="footer_aendern"/>FOOTER ändern<text:bookmark-end text:name="__RefHeading___footer_aendern_10"/><text:bookmark-end text:name="footer_aendern"/></text:h>
      <text:p text:style-name="Text_20_body">In der Datei<text:line-break/></text:p>
      <text:p text:style-name="Preformatted_20_Text">/mnt/ssd/www/html/dokuwiki/lib/tpl/dokuwiki/tpl_footer.php</text:p>
      <text:p text:style-name="Text_20_body">sind die am unteren Rand angebrachten Buttons für z.B. Donate, PHP, etc. definiert. Um eigene Buttons für z.B. einen Link zu einem Impressum anzubringen, muss diese Datei nach folgendem Schema editiert werden:<text:line-break/></text:p>
      <text:p text:style-name="Preformatted_20_Text">sudo nano /mnt/ssd/www/html/dokuwiki/lib/tpl/dokuwiki/tpl_footer.php</text:p>
      <table:table table:style-name="Table">
        <table:table-column table:style-name="odt_auto_style_table_column_3_1"/>
        <table:table-row>
          <table:table-cell office:value-type="string" table:style-name="tablecell">
            <text:p text:style-name="Preformatted_20_Text">&lt;a href="http://IP-Adresse/dokuwiki/doku.php?id=impress" title="Impressum" &lt;?php echo $target?&gt;&gt;&lt;img<text:line-break/>src="&lt;?php echo tpl_basedir(); ?&gt;images/button-impress.jpg" width="80" height="15" alt="Impressum" /&gt;&lt;/a&gt;</text:p>
          </table:table-cell>
        </table:table-row>
      </table:table>
      <text:p text:style-name="Text_20_body">Den Button <draw:frame draw:style-name="media" draw:name="Button Legend" text:anchor-type="as-char" draw:z-index="0" svg:width="2.1166666666667cm" style:rel-width="100%"><draw:text-box><text:p text:style-name="legendcenter"><draw:frame draw:style-name="media" draw:name="Button" text:anchor-type="as-char" draw:z-index="27" svg:width="2.1166666666667cm" style:rel-width="100%" svg:height="0.396875cm" style:rel-height="scale"><draw:image xlink:href="Pictures/10b973f264ed80987a102ee873d66900.jpg" xlink:type="simple" xlink:show="embed" xlink:actuate="onLoad"/></draw:frame>Button</text:p></draw:text-box></draw:frame> mit einem Grafikprogramm mit der <text:span text:style-name="Strong_20_Emphasis">Größe 80×15 pixel</text:span> erstellen und in das Verzeichnis</text:p>
      <text:p text:style-name="Preformatted_20_Text">/mnt/ssd/www/html/dokuwiki/lib/tpl/dokuwiki/images</text:p>
      <text:p text:style-name="Text_20_body">kopieren.</text:p>
      <text:p text:style-name="Horizontal_20_Line"/>
      <text:h text:style-name="Heading_20_2" text:outline-level="2"><text:bookmark-start text:name="__RefHeading___signatur_11"/><text:bookmark-start text:name="signatur"/>Signatur<text:bookmark-end text:name="__RefHeading___signatur_11"/><text:bookmark-end text:name="signatur"/></text:h>
      <text:p text:style-name="Text_20_body">Im Konfigurationsmanager / Darstellung / Signatur Folgenden Eintrag vornehmen:</text:p>
      <text:p text:style-name="Preformatted_20_Text">''**Letztes Update @DATE@**''\\ \\</text:p>
      <text:p text:style-name="Text_20_body"><text:span text:style-name="Strong_20_Emphasis">Nach der Änderung nicht das Speichern am Ende der Seite vergessen!</text:span></text:p>
      <text:p text:style-name="Text_20_body">Die Signatur sieht nach dieser Einstellung aus wie folgt:</text:p>
      <text:p text:style-name="Text_20_body"><text:span text:style-name="Source_20_Text"><text:span text:style-name="Strong_20_Emphasis">Letztes Update 2020/11/22 20:56</text:span></text:span><text:line-break/><text:line-break/></text:p>
      <text:p text:style-name="Text_20_body">Weitere Info bei <text:a xlink:type="simple" xlink:href="https://www.dokuwiki.org/config:signature" text:style-name="Internet_20_link" text:visited-style-name="Visited_20_Internet_20_Link">dokuwiki.org</text:a> und <text:a xlink:type="simple" xlink:href="https://secure.php.net/strftime" text:style-name="Internet_20_link" text:visited-style-name="Visited_20_Internet_20_Link">php.net</text:a>.</text:p>
      <text:p text:style-name="Horizontal_20_Line"/>
      <text:h text:style-name="Heading_20_1" text:outline-level="1"><text:bookmark-start text:name="__RefHeading___neues_template_installieren_12"/><text:bookmark-start text:name="neues_template_installieren"/>Neues Template installieren<text:bookmark-end text:name="__RefHeading___neues_template_installieren_12"/><text:bookmark-end text:name="neues_template_installieren"/></text:h>
      <text:p text:style-name="Text_20_body">Das 20Cones Template hat eine in html codierte Topbar. Eine Sidebar ist an der rechten Bildschirmseite angeordnet, falls gewünscht.</text:p>
      <text:p text:style-name="Text_20_body"><draw:frame draw:style-name="media" draw:name="(CC) BY-SA Legend" text:anchor-type="as-char" draw:z-index="0" svg:width="18.520833333333cm" style:rel-width="100%"><draw:text-box><text:p text:style-name="legendcenter"><draw:frame draw:style-name="media" draw:name="(CC) BY-SA" text:anchor-type="as-char" draw:z-index="28" svg:width="18.520833333333cm" style:rel-width="100%" svg:height="13.111574074074cm" style:rel-height="scale"><draw:image xlink:href="Pictures/636d30fc97ec4f19267c0f863867f7c1.png" xlink:type="simple" xlink:show="embed" xlink:actuate="onLoad"/></draw:frame>(CC) BY-SA</text:p></draw:text-box></draw:frame></text:p>
      <text:p text:style-name="Text_20_body"><draw:frame draw:style-name="media" draw:name="29" text:anchor-type="as-char" draw:z-index="29" svg:width="" svg:rel-width="100%" svg:height="0cm"><draw:image xlink:href="Pictures/604a06f2ad5a41973753adc6dc25a929.svg" xlink:type="simple" xlink:show="embed" xlink:actuate="onLoad"/></draw:frame> Das Template kann von der <text:a xlink:type="simple" xlink:href="https://www.dokuwiki.org/template:20cones" text:style-name="Internet_20_link" text:visited-style-name="Visited_20_Internet_20_Link">Herstellerseite</text:a> geladen werden. Eine kurze Anleitung ist auf der Downloadseite (in Englisch) vorhanden.</text:p>
      <text:p text:style-name="Text_20_body">Die Topbar ist in der Datei <text:span text:style-name="Strong_20_Emphasis"><text:span text:style-name="Source_20_Text">../dokuwiki/lib/tpl/20cones/topbar.html</text:span></text:span> definiert. Alle Grafiken und Icons der Topbar sind im Verzeichnis <text:span text:style-name="Strong_20_Emphasis"><text:span text:style-name="Source_20_Text">../dokuwiki/lib/tpl/20cones/images</text:span></text:span> abgelegt, bzw. abzulegen. Die Icons sollten eine Höhe von 32 Pixel und einen transparenten Hintergrund haben.</text:p>
      <text:p text:style-name="Text_20_body">Ein Beispiel ist das folgende Icon:     
<draw:frame draw:style-name="media" draw:name="30" text:anchor-type="as-char" draw:z-index="30" svg:width="0.84666666666667cm" svg:height="0.84666666666667cm"><draw:image xlink:href="/home/.sites/31/site216/web/data/media/icons/icon_rpi4_32.png" xlink:type="simple" xlink:show="embed" xlink:actuate="onLoad"/></draw:frame><text:line-break/></text:p>
      <text:p text:style-name="Text_20_body">topbar.html<text:line-break/></text:p>
      <table:table table:style-name="Table">
        <table:table-column table:style-name="odt_auto_style_table_column_4_1"/>
        <table:table-row>
          <table:table-cell office:value-type="string" table:style-name="tablecell">
            <text:p text:style-name="Preformatted_20_Text"><text:span text:style-name="highlight_sc2">&lt;<text:a xlink:type="simple" xlink:href="http://december.com/html/4/element/div.html" text:style-name="Internet_20_link" text:visited-style-name="Visited_20_Internet_20_Link"><text:span text:style-name="highlight_kw2">div</text:span></text:a> <text:span text:style-name="highlight_kw3">id</text:span><text:span text:style-name="highlight_sy0">=</text:span><text:span text:style-name="highlight_st0">"top-tabs"</text:span>&gt;</text:span><text:line-break/> <text:span text:style-name="highlight_sc2">&lt;<text:a xlink:type="simple" xlink:href="http://december.com/html/4/element/a.html" text:style-name="Internet_20_link" text:visited-style-name="Visited_20_Internet_20_Link"><text:span text:style-name="highlight_kw2">a</text:span></text:a> <text:span text:style-name="highlight_kw3">href</text:span><text:span text:style-name="highlight_sy0">=</text:span><text:span text:style-name="highlight_st0">"/dokuwiki"</text:span> <text:span text:style-name="highlight_kw3">class</text:span><text:span text:style-name="highlight_sy0">=</text:span><text:span text:style-name="highlight_st0">"tab-home"</text:span>&gt;</text:span><text:line-break/><text:s text:c="2"/><text:span text:style-name="highlight_sc2">&lt;<text:a xlink:type="simple" xlink:href="http://december.com/html/4/element/img.html" text:style-name="Internet_20_link" text:visited-style-name="Visited_20_Internet_20_Link"><text:span text:style-name="highlight_kw2">img</text:span></text:a> <text:span text:style-name="highlight_kw3">src</text:span><text:span text:style-name="highlight_sy0">=</text:span><text:span text:style-name="highlight_st0">"lib/tpl/20cones/images/icon-home.png"</text:span>&gt;</text:span><text:line-break/> <text:span text:style-name="highlight_sc2">&lt;<text:span text:style-name="highlight_sy0">/</text:span><text:a xlink:type="simple" xlink:href="http://december.com/html/4/element/a.html" text:style-name="Internet_20_link" text:visited-style-name="Visited_20_Internet_20_Link"><text:span text:style-name="highlight_kw2">a</text:span></text:a>&gt;</text:span><text:line-break/> <text:span text:style-name="highlight_sc2">&lt;<text:a xlink:type="simple" xlink:href="http://december.com/html/4/element/div.html" text:style-name="Internet_20_link" text:visited-style-name="Visited_20_Internet_20_Link"><text:span text:style-name="highlight_kw2">div</text:span></text:a> <text:span text:style-name="highlight_kw3">id</text:span><text:span text:style-name="highlight_sy0">=</text:span><text:span text:style-name="highlight_st0">"tab-menu"</text:span>&gt;</text:span><text:line-break/> <text:span text:style-name="highlight_sc2">&lt;<text:a xlink:type="simple" xlink:href="http://december.com/html/4/element/ul.html" text:style-name="Internet_20_link" text:visited-style-name="Visited_20_Internet_20_Link"><text:span text:style-name="highlight_kw2">ul</text:span></text:a> <text:span text:style-name="highlight_kw3">id</text:span><text:span text:style-name="highlight_sy0">=</text:span><text:span text:style-name="highlight_st0">"tab-main-menu"</text:span>&gt;</text:span><text:line-break/><text:s text:c="2"/><text:span text:style-name="highlight_sc2">&lt;<text:a xlink:type="simple" xlink:href="http://december.com/html/4/element/li.html" text:style-name="Internet_20_link" text:visited-style-name="Visited_20_Internet_20_Link"><text:span text:style-name="highlight_kw2">li</text:span></text:a>&gt;&lt;<text:a xlink:type="simple" xlink:href="http://december.com/html/4/element/a.html" text:style-name="Internet_20_link" text:visited-style-name="Visited_20_Internet_20_Link"><text:span text:style-name="highlight_kw2">a</text:span></text:a> <text:span text:style-name="highlight_kw3">href</text:span><text:span text:style-name="highlight_sy0">=</text:span><text:span text:style-name="highlight_st0">"?id=about"</text:span>&gt;</text:span>Über<text:span text:style-name="highlight_sc2">&lt;<text:span text:style-name="highlight_sy0">/</text:span><text:a xlink:type="simple" xlink:href="http://december.com/html/4/element/a.html" text:style-name="Internet_20_link" text:visited-style-name="Visited_20_Internet_20_Link"><text:span text:style-name="highlight_kw2">a</text:span></text:a>&gt;&lt;<text:span text:style-name="highlight_sy0">/</text:span><text:a xlink:type="simple" xlink:href="http://december.com/html/4/element/li.html" text:style-name="Internet_20_link" text:visited-style-name="Visited_20_Internet_20_Link"><text:span text:style-name="highlight_kw2">li</text:span></text:a>&gt;</text:span><text:line-break/><text:s text:c="2"/><text:span text:style-name="highlight_sc2">&lt;<text:a xlink:type="simple" xlink:href="http://december.com/html/4/element/li.html" text:style-name="Internet_20_link" text:visited-style-name="Visited_20_Internet_20_Link"><text:span text:style-name="highlight_kw2">li</text:span></text:a>&gt;&lt;<text:a xlink:type="simple" xlink:href="http://december.com/html/4/element/a.html" text:style-name="Internet_20_link" text:visited-style-name="Visited_20_Internet_20_Link"><text:span text:style-name="highlight_kw2">a</text:span></text:a> <text:span text:style-name="highlight_kw3">href</text:span><text:span text:style-name="highlight_sy0">=</text:span><text:span text:style-name="highlight_st0">"?id=downloads"</text:span>&gt;</text:span>Downloads<text:span text:style-name="highlight_sc2">&lt;<text:span text:style-name="highlight_sy0">/</text:span><text:a xlink:type="simple" xlink:href="http://december.com/html/4/element/a.html" text:style-name="Internet_20_link" text:visited-style-name="Visited_20_Internet_20_Link"><text:span text:style-name="highlight_kw2">a</text:span></text:a>&gt;&lt;<text:span text:style-name="highlight_sy0">/</text:span><text:a xlink:type="simple" xlink:href="http://december.com/html/4/element/li.html" text:style-name="Internet_20_link" text:visited-style-name="Visited_20_Internet_20_Link"><text:span text:style-name="highlight_kw2">li</text:span></text:a>&gt;</text:span><text:line-break/><text:s text:c="2"/><text:span text:style-name="highlight_sc2">&lt;<text:a xlink:type="simple" xlink:href="http://december.com/html/4/element/li.html" text:style-name="Internet_20_link" text:visited-style-name="Visited_20_Internet_20_Link"><text:span text:style-name="highlight_kw2">li</text:span></text:a>&gt;&lt;<text:a xlink:type="simple" xlink:href="http://december.com/html/4/element/a.html" text:style-name="Internet_20_link" text:visited-style-name="Visited_20_Internet_20_Link"><text:span text:style-name="highlight_kw2">a</text:span></text:a> <text:span text:style-name="highlight_kw3">href</text:span><text:span text:style-name="highlight_sy0">=</text:span><text:span text:style-name="highlight_st0">"?id=contribute"</text:span>&gt;</text:span>Contribute<text:span text:style-name="highlight_sc2">&lt;<text:span text:style-name="highlight_sy0">/</text:span><text:a xlink:type="simple" xlink:href="http://december.com/html/4/element/a.html" text:style-name="Internet_20_link" text:visited-style-name="Visited_20_Internet_20_Link"><text:span text:style-name="highlight_kw2">a</text:span></text:a>&gt;&lt;<text:span text:style-name="highlight_sy0">/</text:span><text:a xlink:type="simple" xlink:href="http://december.com/html/4/element/li.html" text:style-name="Internet_20_link" text:visited-style-name="Visited_20_Internet_20_Link"><text:span text:style-name="highlight_kw2">li</text:span></text:a>&gt;</text:span><text:line-break/><text:s text:c="2"/><text:span text:style-name="highlight_sc2">&lt;<text:a xlink:type="simple" xlink:href="http://december.com/html/4/element/li.html" text:style-name="Internet_20_link" text:visited-style-name="Visited_20_Internet_20_Link"><text:span text:style-name="highlight_kw2">li</text:span></text:a>&gt;&lt;<text:a xlink:type="simple" xlink:href="http://december.com/html/4/element/a.html" text:style-name="Internet_20_link" text:visited-style-name="Visited_20_Internet_20_Link"><text:span text:style-name="highlight_kw2">a</text:span></text:a> <text:span text:style-name="highlight_kw3">href</text:span><text:span text:style-name="highlight_sy0">=</text:span><text:span text:style-name="highlight_st0">"?id=contact"</text:span>&gt;</text:span>Contact<text:span text:style-name="highlight_sc2">&lt;<text:span text:style-name="highlight_sy0">/</text:span><text:a xlink:type="simple" xlink:href="http://december.com/html/4/element/a.html" text:style-name="Internet_20_link" text:visited-style-name="Visited_20_Internet_20_Link"><text:span text:style-name="highlight_kw2">a</text:span></text:a>&gt;&lt;<text:span text:style-name="highlight_sy0">/</text:span><text:a xlink:type="simple" xlink:href="http://december.com/html/4/element/li.html" text:style-name="Internet_20_link" text:visited-style-name="Visited_20_Internet_20_Link"><text:span text:style-name="highlight_kw2">li</text:span></text:a>&gt;</text:span><text:line-break/><text:s text:c="2"/><text:span text:style-name="highlight_sc2">&lt;<text:a xlink:type="simple" xlink:href="http://december.com/html/4/element/li.html" text:style-name="Internet_20_link" text:visited-style-name="Visited_20_Internet_20_Link"><text:span text:style-name="highlight_kw2">li</text:span></text:a>&gt;&lt;<text:a xlink:type="simple" xlink:href="http://december.com/html/4/element/a.html" text:style-name="Internet_20_link" text:visited-style-name="Visited_20_Internet_20_Link"><text:span text:style-name="highlight_kw2">a</text:span></text:a> <text:span text:style-name="highlight_kw3">href</text:span><text:span text:style-name="highlight_sy0">=</text:span><text:span text:style-name="highlight_st0">"?id=hilfe"</text:span>&gt;</text:span>Hilfe<text:span text:style-name="highlight_sc2">&lt;<text:span text:style-name="highlight_sy0">/</text:span><text:a xlink:type="simple" xlink:href="http://december.com/html/4/element/a.html" text:style-name="Internet_20_link" text:visited-style-name="Visited_20_Internet_20_Link"><text:span text:style-name="highlight_kw2">a</text:span></text:a>&gt;&lt;<text:span text:style-name="highlight_sy0">/</text:span><text:a xlink:type="simple" xlink:href="http://december.com/html/4/element/li.html" text:style-name="Internet_20_link" text:visited-style-name="Visited_20_Internet_20_Link"><text:span text:style-name="highlight_kw2">li</text:span></text:a>&gt;</text:span><text:line-break/> <text:span text:style-name="highlight_sc2">&lt;<text:span text:style-name="highlight_sy0">/</text:span><text:a xlink:type="simple" xlink:href="http://december.com/html/4/element/ul.html" text:style-name="Internet_20_link" text:visited-style-name="Visited_20_Internet_20_Link"><text:span text:style-name="highlight_kw2">ul</text:span></text:a>&gt;</text:span><text:line-break/> <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line-break/> <text:span text:style-name="highlight_sc2">&lt;<text:a xlink:type="simple" xlink:href="http://december.com/html/4/element/ul.html" text:style-name="Internet_20_link" text:visited-style-name="Visited_20_Internet_20_Link"><text:span text:style-name="highlight_kw2">ul</text:span></text:a> <text:span text:style-name="highlight_kw3">id</text:span><text:span text:style-name="highlight_sy0">=</text:span><text:span text:style-name="highlight_st0">"tab-social"</text:span>&gt;</text:span><text:line-break/> <text:span text:style-name="highlight_sc2">&lt;<text:a xlink:type="simple" xlink:href="http://december.com/html/4/element/li.html" text:style-name="Internet_20_link" text:visited-style-name="Visited_20_Internet_20_Link"><text:span text:style-name="highlight_kw2">li</text:span></text:a>&gt;</text:span><text:line-break/><text:s text:c="3"/><text:span text:style-name="highlight_sc2">&lt;<text:a xlink:type="simple" xlink:href="http://december.com/html/4/element/a.html" text:style-name="Internet_20_link" text:visited-style-name="Visited_20_Internet_20_Link"><text:span text:style-name="highlight_kw2">a</text:span></text:a> <text:span text:style-name="highlight_kw3">href</text:span><text:span text:style-name="highlight_sy0">=</text:span><text:span text:style-name="highlight_st0">"#"</text:span>&gt;</text:span><text:line-break/><text:s text:c="6"/><text:span text:style-name="highlight_sc2">&lt;<text:a xlink:type="simple" xlink:href="http://december.com/html/4/element/img.html" text:style-name="Internet_20_link" text:visited-style-name="Visited_20_Internet_20_Link"><text:span text:style-name="highlight_kw2">img</text:span></text:a> <text:span text:style-name="highlight_kw3">src</text:span><text:span text:style-name="highlight_sy0">=</text:span><text:span text:style-name="highlight_st0">"lib/tpl/20cones/images/icon_rpi4_32.png"</text:span>&gt;</text:span><text:line-break/><text:s text:c="3"/><text:span text:style-name="highlight_sc2">&lt;<text:span text:style-name="highlight_sy0">/</text:span><text:a xlink:type="simple" xlink:href="http://december.com/html/4/element/a.html" text:style-name="Internet_20_link" text:visited-style-name="Visited_20_Internet_20_Link"><text:span text:style-name="highlight_kw2">a</text:span></text:a>&gt;</text:span><text:line-break/> <text:span text:style-name="highlight_sc2">&lt;<text:span text:style-name="highlight_sy0">/</text:span><text:a xlink:type="simple" xlink:href="http://december.com/html/4/element/li.html" text:style-name="Internet_20_link" text:visited-style-name="Visited_20_Internet_20_Link"><text:span text:style-name="highlight_kw2">li</text:span></text:a>&gt;</text:span><text:line-break/><text:span text:style-name="highlight_sc2">&lt;<text:span text:style-name="highlight_sy0">/</text:span><text:a xlink:type="simple" xlink:href="http://december.com/html/4/element/ul.html" text:style-name="Internet_20_link" text:visited-style-name="Visited_20_Internet_20_Link"><text:span text:style-name="highlight_kw2">ul</text:span></text:a>&gt;</text:span><text:line-break/><text:span text:style-name="highlight_sc2">&lt;<text:span text:style-name="highlight_sy0">/</text:span><text:a xlink:type="simple" xlink:href="http://december.com/html/4/element/div.html" text:style-name="Internet_20_link" text:visited-style-name="Visited_20_Internet_20_Link"><text:span text:style-name="highlight_kw2">div</text:span></text:a>&gt;</text:span></text:p>
          </table:table-cell>
        </table:table-row>
      </table:table>
      <text:p text:style-name="Text_20_body"><draw:frame draw:style-name="media" draw:name="31" text:anchor-type="as-char" draw:z-index="31" svg:width="" svg:rel-width="100%" svg:height="0cm"><draw:image xlink:href="Pictures/604a06f2ad5a41973753adc6dc25a929.svg" xlink:type="simple" xlink:show="embed" xlink:actuate="onLoad"/></draw:frame>  Bei meiner Installation von 20Cones wurden die folgenden Einstellungen in der <text:span text:style-name="Source_20_Text"><text:span text:style-name="Strong_20_Emphasis">style.ini</text:span></text:span> vorgenommen:</text:p>
      <text:p text:style-name="Preformatted_20_Text">sudo nano /mnt/ssd/www/html/dokuwiki/lib/tpl/20cones/style.ini</text:p>
      <text:p text:style-name="Preformatted_20_Text">; site and sidebar widths<text:line-break/>__site_width__<text:s text:c="6"/>= "1200px"<text:s text:c="11"/>; @ini_site_width<text:line-break/>__sidebar_width__<text:s text:c="3"/>= "220px"<text:s text:c="12"/>; @ini_sidebar_width</text:p>
      <text:p text:style-name="Horizontal_20_Line"/>
      <text:h text:style-name="Heading_20_1" text:outline-level="1"><text:bookmark-start text:name="__RefHeading___weitere_informationen_13"/><text:bookmark-start text:name="weitere_informationen"/>Weitere Informationen<text:bookmark-end text:name="__RefHeading___weitere_informationen_13"/><text:bookmark-end text:name="weitere_informationen"/></text:h>
      <text:h text:style-name="Heading_20_2" text:outline-level="2"><text:bookmark-start text:name="__RefHeading___zu_lange_textdateien_14"/><text:bookmark-start text:name="zu_lange_textdateien"/>Zu lange Textdateien<text:bookmark-end text:name="__RefHeading___zu_lange_textdateien_14"/><text:bookmark-end text:name="zu_lange_textdateien"/></text:h>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text:span text:style-name="Strong_20_Emphasis"><text:span text:style-name=""><text:span text:style-name="underline">Wichtig!</text:span></text:span></text:span><text:line-break/>Jede Seite im Dokuwiki wird in einer Textdatei gespeichert.<text:line-break/>
Wenn diese zu viele Zeilen hat, treten eigenartige Effekte wie abgeschnittener oder gelöschter Text in &lt;code&gt;-Bereichen auf.<text:line-break/>
Wo diese Grenze liegt ist auch in den diversen Foren nicht eruierbar.<text:line-break/>
Daher im Notfall die Seiten anders struktuieren. 
</text:p>
          </table:table-cell>
        </table:table-row>
      </table:table>
      <text:p text:style-name="Horizontal_20_Line"/>
      <text:h text:style-name="Heading_20_2" text:outline-level="2"><text:bookmark-start text:name="__RefHeading___einzelne_seite_exportieren_15"/><text:bookmark-start text:name="einzelne_seite_exportieren"/>Einzelne Seite exportieren<text:bookmark-end text:name="__RefHeading___einzelne_seite_exportieren_15"/><text:bookmark-end text:name="einzelne_seite_exportieren"/></text:h>
      <text:p text:style-name="Text_20_body">Am Ende des Links in der Eingabezeile <text:span text:style-name="Source_20_Text"><text:span text:style-name="Strong_20_Emphasis">&amp;do=export_xhtml</text:span></text:span> anhängen.
<draw:frame draw:style-name="media" draw:name="32" text:anchor-type="as-char" draw:z-index="32" svg:width="13.229166666667cm" svg:height="1.0857631389489cm"><draw:image xlink:href="Pictures/d24fdc3f86fa87c2598d906ed090c1df.jpg" xlink:type="simple" xlink:show="embed" xlink:actuate="onLoad"/></draw:frame></text:p>
      <text:p text:style-name="Horizontal_20_Line"/>
      <text:h text:style-name="Heading_20_2" text:outline-level="2"><text:bookmark-start text:name="__RefHeading___quelltext_anzeigen_16"/><text:bookmark-start text:name="quelltext_anzeigen"/>Quelltext anzeigen<text:bookmark-end text:name="__RefHeading___quelltext_anzeigen_16"/><text:bookmark-end text:name="quelltext_anzeigen"/></text:h>
      <text:p text:style-name="Text_20_body">Am Ende des Links in der Eingabezeile <text:span text:style-name="Source_20_Text"><text:span text:style-name="Strong_20_Emphasis">&amp;do=export_raw</text:span></text:span> anhängen.</text:p>
      <text:p text:style-name="Horizontal_20_Line"/>
      <text:h text:style-name="Heading_20_2" text:outline-level="2"><text:bookmark-start text:name="__RefHeading___vergessenes_passwort_17"/><text:bookmark-start text:name="vergessenes_passwort"/>Vergessenes Passwort<text:bookmark-end text:name="__RefHeading___vergessenes_passwort_17"/><text:bookmark-end text:name="vergessenes_passwort"/></text:h>
      <text:p text:style-name="Text_20_body">Falls das Administrator-Passwort abhanden kommt, einen neuen User mit Administratorrechten in die <text:span text:style-name="Emphasis">/dokuwiki</text:span>/conf/user.auth.php einfügen. In dieser Datei sind die User mit Rechten und Passwörtern in MD5 eingetragen. </text:p>
      <text:p text:style-name="Preformatted_20_Text">sudo nano .../dokuwiki/conf/user.auth.php</text:p>
      <text:p text:style-name="Text_20_body"><text:span text:style-name="Source_20_Text">…/dokuwiki</text:span> muss das Dokuwikiverzeichnis sein. In dieser Datei nach der letzten Zeile den neuen User eintragen:</text:p>
      <text:p text:style-name="Preformatted_20_Text">test:1a1dc91c907325c69271ddf0c944bc72:test:test@test.com:admin,user</text:p>
      <text:p text:style-name="Text_20_body">Das sollte dann in etwa so aussehen:</text:p>
      <table:table table:style-name="Table">
        <table:table-column table:style-name="odt_auto_style_table_column_6_1"/>
        <table:table-row>
          <table:table-cell office:value-type="string" table:style-name="tablecell">
            <text:p text:style-name="Preformatted_20_Text"># users.auth.php<text:line-break/># &lt;?php exit()?&gt;<text:line-break/># Don't modify the lines above<text:line-break/>#<text:line-break/># Userfile<text:line-break/>#<text:line-break/># Format:<text:line-break/>#<text:line-break/># login:passwordhash:Real Name:email:groups,comma,seperated<text:line-break/> <text:line-break/>admin:$1$mreLgwU9$KW54/kHo48Sgt..KLJTFIo/:Anwender:user@webadresse.at:admin,user<text:line-break/>test:1a1dc91c907325c69271ddf0c944bc72:test:test@test.com:admin,user</text:p>
          </table:table-cell>
        </table:table-row>
      </table:table>
      <text:p text:style-name="Text_20_body">Mit diesen Einstellungen kann man sich als User <text:span text:style-name="Source_20_Text"><text:span text:style-name="Strong_20_Emphasis">test</text:span></text:span> mit dem Kennwort <text:span text:style-name="Source_20_Text"><text:span text:style-name="Strong_20_Emphasis">pass</text:span></text:span> Anmelden und im Usermanager von Dokuwiki dem User <text:span text:style-name="Source_20_Text"><text:span text:style-name="Strong_20_Emphasis">admin</text:span></text:span> ein neues Kennwort vergeben. den User <text:span text:style-name="Source_20_Text"><text:span text:style-name="Strong_20_Emphasis">test</text:span></text:span> im Usermanager wieder löschen.</text:p>
      <text:p text:style-name="Horizontal_20_Line"/>
      <text:h text:style-name="Heading_20_2" text:outline-level="2"><text:bookmark-start text:name="__RefHeading___windows_links_18"/><text:bookmark-start text:name="windows_links"/>Windows Links<text:bookmark-end text:name="__RefHeading___windows_links_18"/><text:bookmark-end text:name="windows_links"/></text:h>
      <text:p text:style-name="Text_20_body"><draw:frame draw:style-name="mediaright" draw:name="33" text:anchor-type="paragraph" draw:z-index="33" svg:width="10.583333333333cm" svg:height="3.071056547619cm"><draw:image xlink:href="Pictures/706a89d192cc0b1d784ec25a6c63b3a6.jpg" xlink:type="simple" xlink:show="embed" xlink:actuate="onLoad"/></draw:frame>
<text:line-break/>
Da es unter Windows mit Firefox nicht möglich ist, direkt auf verlinkte Dateien, in meinem Fall PDF-Dokumente, zuzugreifen, habe ich einen Workaround geschaffen.<text:line-break/>
<text:line-break/>
<text:line-break/>
<draw:frame draw:style-name="medialeft" draw:name="34" text:anchor-type="paragraph" draw:z-index="34" svg:width="3.96875cm" style:rel-width="100%" svg:height="2.0368716931217cm" style:rel-height="scale"><draw:image xlink:href="Pictures/d3227c12eb9962fe343c2545c3e8068f.jpg" xlink:type="simple" xlink:show="embed" xlink:actuate="onLoad"/></draw:frame> Auf dem RPi wurde beim Installieren ein WEB-Server mitinstalliert. Im Verzeichnis <text:span text:style-name="Strong_20_Emphasis"><text:span text:style-name="Source_20_Text">/www/html/</text:span></text:span> wurde ein Ordner <text:span text:style-name="Strong_20_Emphasis"><text:span text:style-name="Source_20_Text">/pdf</text:span></text:span> erstellt, und in diesen die benötigten Dokumente kopiert.<text:line-break/>
<text:line-break/></text:p>
      <text:p text:style-name="Text_20_body">Der Aufruf erfolgt mit einem externen Link <draw:frame draw:style-name="media" draw:name="Externer Link Legend" text:anchor-type="as-char" draw:z-index="0" svg:width="0.396875cm"><draw:text-box><text:p text:style-name="legendcenter"><draw:frame draw:style-name="media" draw:name="Externer Link" text:anchor-type="as-char" draw:z-index="35" svg:width="0.396875cm" svg:height="0.396875cm"><draw:image xlink:href="Pictures/02f9c82fe3065f72fb67ce78e5c20321.png" xlink:type="simple" xlink:show="embed" xlink:actuate="onLoad"/></draw:frame>Externer Link</text:p></draw:text-box></draw:frame>.</text:p>
      <text:p text:style-name="Text_20_body"><text:span text:style-name="Source_20_Text">[[http://192.168.20.210\pdf\4002.pdf|Datenblatt HCF4002]]\\</text:span><text:line-break/></text:p>
      <text:p text:style-name="Text_20_body">In der Seitendarstellung wird der Link mit einer Weltkugel als externer Link gekennzeichnet</text:p>
      <text:p text:style-name="Text_20_body"><text:span text:style-name="Source_20_Text"><text:span text:style-name="Strong_20_Emphasis">HCF4002</text:span> - Dual 4-input NOR gate     <text:a xlink:type="simple" xlink:href="http://192.168.20.210\pdf\4002.pdf" text:style-name="Internet_20_link" text:visited-style-name="Visited_20_Internet_20_Link">Datenblatt HCF4002</text:a></text:span><text:line-break/></text:p>
      <text:p text:style-name="Text_20_body">und kann direkt angesprochen werden.</text:p>
      <text:p text:style-name="Horizontal_20_Line"/>
      <text:h text:style-name="Heading_20_2" text:outline-level="2"><text:bookmark-start text:name="__RefHeading___icons_als_links_19"/><text:bookmark-start text:name="icons_als_links"/>Icons als Links<text:bookmark-end text:name="__RefHeading___icons_als_links_19"/><text:bookmark-end text:name="icons_als_links"/></text:h>
      <text:p text:style-name="Text_20_body">Wenn gewünscht, kann ein Link auch über ein Icon verfolgt werden, wobei es egal ist, ob interner oder externer Link. So ergibt die Zeile:</text:p>
      <text:p text:style-name="Preformatted_20_Text">[[http://192.168.20.210/pdf/4000.pdf|{{:icons:go-redo.png?30|Datenblatt HCF4000}}]] Datenblatt HCF4000</text:p>
      <text:p text:style-name="Text_20_body">die folgende Anzeige:</text:p>
      <text:p text:style-name="Text_20_body"><draw:a xlink:type="simple" xlink:href="http://192.168.20.230/pdf/4000.pdf"><draw:frame draw:style-name="media" draw:name="Datenblatt HCF4000 Legend" text:anchor-type="as-char" draw:z-index="0" svg:width="0.79375cm"><draw:text-box><text:p text:style-name="legendcenter"><draw:frame draw:style-name="media" draw:name="Datenblatt HCF4000" text:anchor-type="as-char" draw:z-index="36" svg:width="0.79375cm" svg:height="0.79375cm"><draw:image xlink:href="Pictures/cf252f6f95051cdd3f2af9e32f70bf55.png" xlink:type="simple" xlink:show="embed" xlink:actuate="onLoad"/></draw:frame>Datenblatt HCF4000</text:p></draw:text-box></draw:frame></draw:a> Datenblatt HCF4000</text:p>
      <text:p text:style-name="Text_20_body">Da die Icons in der Workgroup <text:span text:style-name="Source_20_Text">icons</text:span> gespeichert wurden, ist der Ort dieser Grafiken anzugeben <text:span text:style-name="Source_20_Text">:icons:</text:span></text:p>
      <text:p text:style-name="Horizontal_20_Line"/>
      <text:h text:style-name="Heading_20_2" text:outline-level="2"><text:bookmark-start text:name="__RefHeading___anzeigen_des_quelltextes_abschalten_20"/><text:bookmark-start text:name="anzeigen_des_quelltextes_abschalten"/>Anzeigen des Quelltextes abschalten<text:bookmark-end text:name="__RefHeading___anzeigen_des_quelltextes_abschalten_20"/><text:bookmark-end text:name="anzeigen_des_quelltextes_abschalten"/></text:h>
      <text:p text:style-name="Text_20_body">Falls die Anzeige des Quelltextes nicht erwünscht ist, kann das durch einen Konfigurationseintrag abgeschaltet werden. Im Admin-Bereich → Konfigurations-Manager → Authentifizierung eine Haken bei Quelltext betrachten/exportieren setzen.</text:p>
      <text:p text:style-name="Text_20_body"><draw:frame draw:style-name="media" draw:name="37" text:anchor-type="as-char" draw:z-index="37" svg:width="18.520833333333cm" style:rel-width="100%" svg:height="5.3812294311236cm" style:rel-height="scale"><draw:image xlink:href="Pictures/59a416d44ab85e6c0b558ef566c2f470.jpg" xlink:type="simple" xlink:show="embed" xlink:actuate="onLoad"/></draw:frame></text:p>
      <text:p text:style-name="Horizontal_20_Line"/>
      <text:h text:style-name="Heading_20_2" text:outline-level="2"><text:bookmark-start text:name="__RefHeading___konfiguration_sneaky_index_21"/><text:bookmark-start text:name="konfiguration_sneaky_index"/>Konfiguration sneaky_index<text:bookmark-end text:name="__RefHeading___konfiguration_sneaky_index_21"/><text:bookmark-end text:name="konfiguration_sneaky_index"/></text:h>
      <text:p text:style-name="Text_20_body">Wenn diese Option aktiviert ist, werden Namespaces, für die ein Benutzer keine Leseberechtigung besitzt, nicht im Namespace-Index (auch bekannt als Sitemap) angezeigt. Dies kann die Indexansicht beschränken, wenn tiefere Namespaces höhere Berechtigungen als die oben genannten haben (was normalerweise der Fall ist). Nicht zu empfehlen, außer für paranoide Menschen <draw:frame draw:style-name="media" draw:name="38" text:anchor-type="as-char" draw:z-index="38" svg:width="" svg:rel-width="100%" svg:height="0cm"><draw:image xlink:href="Pictures/ad90f3d974959bf43214c57e98bca970.svg" xlink:type="simple" xlink:show="embed" xlink:actuate="onLoad"/></draw:frame>.</text:p>
      <text:list text:style-name="List_20_1" text:continue-numbering="false">
        <text:list-item>
          <text:p text:style-name="List_20_1_Content_First"> Type: Boolean</text:p>
        </text:list-item>
        <text:list-item>
          <text:p text:style-name="List_20_1_Content_Last"> Default: 0</text:p>
        </text:list-item>
      </text:list>
      <text:p text:style-name="Text_20_body"><text:span text:style-name="Strong_20_Emphasis">Siehe weiters:</text:span></text:p>
      <text:list text:style-name="List_20_1" text:continue-numbering="false">
        <text:list-item>
          <text:p text:style-name="List_20_1_Content_First"> <text:a xlink:type="simple" xlink:href="https://www.dokuwiki.org/config" text:style-name="Internet_20_link" text:visited-style-name="Visited_20_Internet_20_Link">Configuring DokuWiki</text:a></text:p>
        </text:list-item>
        <text:list-item>
          <text:p text:style-name="List_20_1_Content_Last"> <text:a xlink:type="simple" xlink:href="https://www.dokuwiki.org/plugin:sneakyindexfix" text:style-name="Internet_20_link" text:visited-style-name="Visited_20_Internet_20_Link">Sneakyindexfix: Plugin to show namespace if one has higher permission in deeper namespace</text:a></text:p>
        </text:list-item>
      </text:list>
      <text:p text:style-name="Horizontal_20_Line"/>
      <text:h text:style-name="Heading_20_2" text:outline-level="2"><text:bookmark-start text:name="__RefHeading___unterstuetzte_include-hooks_22"/><text:bookmark-start text:name="unterstuetzte_include-hooks"/>Unterstützte Include-Hooks<text:bookmark-end text:name="__RefHeading___unterstuetzte_include-hooks_22"/><text:bookmark-end text:name="unterstuetzte_include-hooks"/></text:h>
      <text:p text:style-name="Text_20_body">Mit Include-Hooks können Sie der Vorlage zusätzliches HTML oder PHP hinzufügen, ohne die Vorlagendateien selbst zu ändern, sodass sie sicher sind, ein Update zu überstehen. Erstellen Sie einfach die entsprechende Datei entweder im Vorlagenverzeichnis <text:span text:style-name="Source_20_Text"><text:span text:style-name="Strong_20_Emphasis">lib/tpl/dokuwiki/</text:span></text:span> oder im <text:span text:style-name="Source_20_Text"><text:span text:style-name="Strong_20_Emphasis">conf/</text:span></text:span> Verzeichnis.</text:p>
      <table:table table:style-name="Table">
        <table:table-column/>
        <table:table-column/>
        <table:table-row>
          <table:table-cell office:value-type="string" table:style-name="tableheader">
            <text:p text:style-name="Table_20_Heading"> Filename               </text:p>
          </table:table-cell>
          <table:table-cell office:value-type="string" table:style-name="tableheader">
            <text:p text:style-name="Table_20_Heading"> Position der eingebetteten HTML-Datei </text:p>
          </table:table-cell>
        </table:table-row>
        <table:table-row>
          <table:table-cell office:value-type="string" table:style-name="tablecell">
            <text:p text:style-name="tablealignleft"> <text:span text:style-name="Strong_20_Emphasis">meta.html</text:span>          </text:p>
          </table:table-cell>
          <table:table-cell office:value-type="string" table:style-name="tablecell">
            <text:p text:style-name="tablealignleft"> Verwenden Sie diese Option im HTML-&lt;Header&gt;, um zusätzliche Stile oder Metaheader hinzuzufügen </text:p>
          </table:table-cell>
        </table:table-row>
        <table:table-row>
          <table:table-cell office:value-type="string" table:style-name="tablecell">
            <text:p text:style-name="tablealignleft"> <text:span text:style-name="Strong_20_Emphasis">sidebarheader.html</text:span> </text:p>
          </table:table-cell>
          <table:table-cell office:value-type="string" table:style-name="tablecell">
            <text:p text:style-name="tablealignleft"> Oben in der Sidebar (falls vorhanden) </text:p>
          </table:table-cell>
        </table:table-row>
        <table:table-row>
          <table:table-cell office:value-type="string" table:style-name="tablecell">
            <text:p text:style-name="tablealignleft"> <text:span text:style-name="Strong_20_Emphasis">sidebarfooter.html</text:span> </text:p>
          </table:table-cell>
          <table:table-cell office:value-type="string" table:style-name="tablecell">
            <text:p text:style-name="tablealignleft"> Unten in der Sidebar (falls vorhanden) </text:p>
          </table:table-cell>
        </table:table-row>
        <table:table-row>
          <table:table-cell office:value-type="string" table:style-name="tablecell">
            <text:p text:style-name="tablealignleft"> <text:span text:style-name="Strong_20_Emphasis">pageheader.html</text:span>    </text:p>
          </table:table-cell>
          <table:table-cell office:value-type="string" table:style-name="tablecell">
            <text:p text:style-name="tablealignleft"> Oben im Inhaltsfeld über dem eigentlichen Inhalt </text:p>
          </table:table-cell>
        </table:table-row>
        <table:table-row>
          <table:table-cell office:value-type="string" table:style-name="tablecell">
            <text:p text:style-name="tablealignleft"> <text:span text:style-name="Strong_20_Emphasis">pagefooter.html</text:span>    </text:p>
          </table:table-cell>
          <table:table-cell office:value-type="string" table:style-name="tablecell">
            <text:p text:style-name="tablealignleft"> Unten im Inhaltsfeld unterhalb des eigentlichen Inhalts </text:p>
          </table:table-cell>
        </table:table-row>
        <table:table-row>
          <table:table-cell office:value-type="string" table:style-name="tablecell">
            <text:p text:style-name="tablealignleft"> <text:span text:style-name="Strong_20_Emphasis">header.html</text:span>        </text:p>
          </table:table-cell>
          <table:table-cell office:value-type="string" table:style-name="tablecell">
            <text:p text:style-name="tablealignleft"> Oben auf der Seite über dem Logo und dem Wiki-Titel </text:p>
          </table:table-cell>
        </table:table-row>
        <table:table-row>
          <table:table-cell office:value-type="string" table:style-name="tablecell">
            <text:p text:style-name="tablealignleft"> <text:span text:style-name="Strong_20_Emphasis">footer.html</text:span>        </text:p>
          </table:table-cell>
          <table:table-cell office:value-type="string" table:style-name="tablecell">
            <text:p text:style-name="tablealignleft"> Ganz am Ende der Seite nach allen anderen Seiteninhalten </text:p>
          </table:table-cell>
        </table:table-row>
      </table:table>
      <text:p text:style-name="Horizontal_20_Line"/>
      <text:h text:style-name="Heading_20_2" text:outline-level="2"><text:bookmark-start text:name="__RefHeading___quellenverzeichnis_23"/><text:bookmark-start text:name="quellenverzeichnis"/>Quellenverzeichnis<text:bookmark-end text:name="__RefHeading___quellenverzeichnis_23"/><text:bookmark-end text:name="quellenverzeichnis"/></text:h>
      <text:p text:style-name="Text_20_body">Folgende Seiten wurden zur Informationsbeschaffung verwendet:</text:p>
      <text:p text:style-name="Text_20_body"><text:span text:style-name="underline">Quellen:</text:span> <text:line-break/>
<text:a xlink:type="simple" xlink:href="https://www.dokuwiki.org/template:dokuwiki" text:style-name="Internet_20_link" text:visited-style-name="Visited_20_Internet_20_Link">https://www.dokuwiki.org/template:dokuwiki</text:a><text:line-break/>
<text:a xlink:type="simple" xlink:href="https://www.dokuwiki.org/start?id=de:installer" text:style-name="Internet_20_link" text:visited-style-name="Visited_20_Internet_20_Link">https://www.dokuwiki.org/start?id=de:installer</text:a><text:line-break/>
<text:a xlink:type="simple" xlink:href="https://www.dokuwiki.org/de:entities" text:style-name="Internet_20_link" text:visited-style-name="Visited_20_Internet_20_Link">https://www.dokuwiki.org/de:entities</text:a><text:line-break/>
<text:a xlink:type="simple" xlink:href="https://www.dokuwiki.org/dokuwiki" text:style-name="Internet_20_link" text:visited-style-name="Visited_20_Internet_20_Link">https://www.dokuwiki.org/dokuwiki</text:a><text:line-break/>
<text:a xlink:type="simple" xlink:href="https://forum.dokuwiki.org/" text:style-name="Internet_20_link" text:visited-style-name="Visited_20_Internet_20_Link">https://forum.dokuwiki.org/</text:a><text:line-break/>
<text:a xlink:type="simple" xlink:href="https://projects.raspberrypi.org/" text:style-name="Internet_20_link" text:visited-style-name="Visited_20_Internet_20_Link">https://projects.raspberrypi.org/</text:a><text:line-break/>
<text:a xlink:type="simple" xlink:href="http://techgeeks.de/" text:style-name="Internet_20_link" text:visited-style-name="Visited_20_Internet_20_Link">http://techgeeks.de/</text:a><text:line-break/>
<text:a xlink:type="simple" xlink:href="http://tango.freedesktop.org/" text:style-name="Internet_20_link" text:visited-style-name="Visited_20_Internet_20_Link">http://tango.freedesktop.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8::07:23</meta:creation-date>
    <dc:creator>Generated</dc:creator>
    <dc:date>2026-08-16T18::07:23</dc:date>
    <dc:language>en-US</dc:language>
    <meta:editing-cycles>1</meta:editing-cycles>
    <meta:editing-duration>PT0S</meta:editing-duration>
    <dc:title>rpi_dw_anpass</dc:title>
  </office:meta>
</office:document-meta>
</file>