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96481cb8f788188eb4a81b9743bcf886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rpi_onoff_v2"/><text:bookmark-start text:name="__RefHeading___ein-_ausschalter_fuer_den_raspberry_pi_ab_ver._3_1"/><text:bookmark-start text:name="ein-_ausschalter_fuer_den_raspberry_pi_ab_ver._3"/>Ein- &amp; Ausschalter für den Raspberry Pi ab Ver. 3<text:bookmark-end text:name="__RefHeading___ein-_ausschalter_fuer_den_raspberry_pi_ab_ver._3_1"/><text:bookmark-end text:name="ein-_ausschalter_fuer_den_raspberry_pi_ab_ver._3"/></text:h>
      <text:p text:style-name="Text_20_body">Ab dem Raspberry Pi3 genügt ein einfacher Taster, der an den <text:span text:style-name="Strong_20_Emphasis">GPIO</text:span>-Pins <text:span text:style-name="Strong_20_Emphasis">5 &amp; 6</text:span> (<text:span text:style-name="Strong_20_Emphasis">GPIO3 &amp; Ground</text:span>) angeschlossen wird.
<text:line-break/>
<text:line-break/>
  <draw:frame draw:style-name="media" draw:name="Der Taster muss mit GPIO3 &amp; Ground verbunden werden Legend" text:anchor-type="as-char" draw:z-index="0" svg:width="10.583333333333cm"><draw:text-box><text:p text:style-name="legendcenter"><draw:frame draw:style-name="media" draw:name="Der Taster muss mit GPIO3 &amp; Ground verbunden werden" text:anchor-type="as-char" draw:z-index="0" svg:width="10.583333333333cm" svg:height="7.0306770098731cm"><draw:image xlink:href="Pictures/96481cb8f788188eb4a81b9743bcf886.jpg" xlink:type="simple" xlink:show="embed" xlink:actuate="onLoad"/></draw:frame>Der Taster muss mit GPIO3 &amp; Ground verbunden werden</text:p></draw:text-box></draw:frame><text:line-break/>
  <text:span text:style-name="Emphasis">Der Taster muss mit GPIO3 &amp; Ground verbunden werden.</text:span>
<text:line-break/>
<text:line-break/>
Damit der Ein- &amp; Ausschalter funktioniert, muss eine neue Befehlszeile in die Datei <text:span text:style-name="Strong_20_Emphasis"><text:span text:style-name="Source_20_Text">/boot/config.txt</text:span></text:span>  in der Sektion <text:span text:style-name="Strong_20_Emphasis">[pi4]</text:span> eingefügt werden.</text:p>
      <text:p text:style-name="Preformatted_20_Text">$ sudo nano /boot/config.txt</text:p>
      <text:p text:style-name="Preformatted_20_Text">dtoverlay=gpio-shutdown,gpio_pin=3, active_low=1,gpio_pull=up</text:p>
      <text:p text:style-name="Preformatted_20_Text">[pi4]<text:line-break/># Enable DRM VC4 V3D driver on top of the dispmanx display stack<text:line-break/>dtoverlay=vc4-fkms-v3d<text:line-break/>max_framebuffers=2<text:line-break/><text:line-break/># GPIO pin3 für Ein- Ausschalter überwachen<text:line-break/>dtoverlay=gpio-shutdown,gpio_pin=3, active_low=1,gpio_pull=up</text:p>
      <text:p text:style-name="Text_20_body">Nach der Änderung der <text:span text:style-name="Strong_20_Emphasis"><text:span text:style-name="Source_20_Text">config.txt</text:span></text:span> muss der Raspberry rebootet werden:</text:p>
      <text:p text:style-name="Preformatted_20_Text">sudo reboot</text:p>
      <text:p text:style-name="Text_20_body"><text:span text:style-name="Strong_20_Emphasis">Falls diese Anwendung beim Raspberry Pi4 nicht funktionieren sollte, dann muss vermutlich ein neuer Bootloader auf den RPi aufgespielt werden.</text:span> <text:line-break/></text:p>
      <text:p text:style-name="Text_20_body">Siehe dazu <text:a xlink:type="simple" xlink:href="https://edenhofer.at/doku.php?id=recovery_boot" text:style-name="Internet_20_link" text:visited-style-name="Visited_20_Internet_20_Link">Bootloader wiederherstellen</text:a>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6T19::50:23</meta:creation-date>
    <dc:creator>Generated</dc:creator>
    <dc:date>2026-08-16T19::50:23</dc:date>
    <dc:language>en-US</dc:language>
    <meta:editing-cycles>1</meta:editing-cycles>
    <meta:editing-duration>PT0S</meta:editing-duration>
    <dc:title>rpi_onoff_v2</dc:title>
  </office:meta>
</office:document-meta>
</file>