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7077c57fd85ed3968242d9898221438.jpg"/>
  <manifest:file-entry manifest:media-type="image/png" manifest:full-path="Pictures/85d82b7b105e7621cc4773d5d98333a3.png"/>
  <manifest:file-entry manifest:media-type="image/png" manifest:full-path="Pictures/7dd256b5a5329f9042cf27aa3fe99884.png"/>
  <manifest:file-entry manifest:media-type="image/png" manifest:full-path="Pictures/52c2820b2ed8c9f0cb7a495373e0b28b.png"/>
  <manifest:file-entry manifest:media-type="image/png" manifest:full-path="Pictures/d2e787e66bef8a56cbe0bc20c1907e74.png"/>
  <manifest:file-entry manifest:media-type="image/png" manifest:full-path="Pictures/715afa3442c1b2dcfc9948614a185502.png"/>
  <manifest:file-entry manifest:media-type="image/png" manifest:full-path="Pictures/8a69c698a0418618b8ff6f9cfddce102.png"/>
  <manifest:file-entry manifest:media-type="image/png" manifest:full-path="Pictures/64764d8bae9027f3b85d773d677e9280.png"/>
  <manifest:file-entry manifest:media-type="image/png" manifest:full-path="Pictures/8915e8908da087839fe3b5cfefab9cfd.png"/>
  <manifest:file-entry manifest:media-type="image/png" manifest:full-path="Pictures/410ec421af16defec3579ac6ef7e8e94.png"/>
  <manifest:file-entry manifest:media-type="image/jpeg" manifest:full-path="Pictures/acc41558634d52c70bd55b47ef2c3153.jpg"/>
  <manifest:file-entry manifest:media-type="image/png" manifest:full-path="Pictures/21c4debe714d91c032667ab3392d148b.png"/>
  <manifest:file-entry manifest:media-type="image/png" manifest:full-path="Pictures/b5b0006768ffb53c632225b098b77bb9.png"/>
  <manifest:file-entry manifest:media-type="image/png" manifest:full-path="Pictures/15339126fdc6725483177b175b758592.png"/>
  <manifest:file-entry manifest:media-type="image/png" manifest:full-path="Pictures/cd7934a1577b61a3a21909dc2d032a85.png"/>
  <manifest:file-entry manifest:media-type="image/png" manifest:full-path="Pictures/68a8f8390459846dc6af314a62f95a48.png"/>
  <manifest:file-entry manifest:media-type="image/png" manifest:full-path="Pictures/b91dfa875c44ffef1d6e8b63083dad26.png"/>
  <manifest:file-entry manifest:media-type="image/png" manifest:full-path="Pictures/0879ceac606970912570aefa15a2aa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pi_openhab_erst"/><text:bookmark-start text:name="__RefHeading___openhab-serverteil2_1"/><text:bookmark-start text:name="openhab-serverteil2"/>openHAB-Server: Teil2<text:bookmark-end text:name="__RefHeading___openhab-serverteil2_1"/><text:bookmark-end text:name="openhab-serverteil2"/></text:h>
      <text:p text:style-name="Text_20_body"><draw:frame draw:style-name="media" draw:name="0" text:anchor-type="as-char" draw:z-index="0" svg:width="2.1166666666667cm" style:rel-width="100%" svg:height="0.396875cm" style:rel-height="scale"><draw:image xlink:href="Pictures/67077c57fd85ed3968242d9898221438.jpg" xlink:type="simple" xlink:show="embed" xlink:actuate="onLoad"/></draw:frame>
<text:span text:style-name="Source_20_Text"><text:span text:style-name="Strong_20_Emphasis">Letztes Update 2021/04/07 23:14</text:span></text:span> <text:line-break/><text:line-break/></text:p>
      <text:p text:style-name="Text_20_body"><draw:frame draw:style-name="media" draw:name="1" text:anchor-type="as-char" draw:z-index="1" svg:width="10.583333333333cm" svg:height="2.3283333333333cm"><draw:image xlink:href="Pictures/85d82b7b105e7621cc4773d5d98333a3.png" xlink:type="simple" xlink:show="embed" xlink:actuate="onLoad"/></draw:frame></text:p>
      <text:p text:style-name="Text_20_body"><text:line-break/></text:p>
      <text:h text:style-name="Heading_20_2" text:outline-level="2"><text:bookmark-start text:name="__RefHeading___anmelden_am_system_2"/><text:bookmark-start text:name="anmelden_am_system"/>Anmelden am System<text:bookmark-end text:name="__RefHeading___anmelden_am_system_2"/><text:bookmark-end text:name="anmelden_am_system"/></text:h>
      <text:p text:style-name="Text_20_body"><draw:frame draw:style-name="medialeft" draw:name="2" text:anchor-type="paragraph" draw:z-index="2" svg:width="2.38125cm" style:rel-width="100%" svg:height="1.8671164772727cm" style:rel-height="scale"><draw:image xlink:href="Pictures/7dd256b5a5329f9042cf27aa3fe99884.png" xlink:type="simple" xlink:show="embed" xlink:actuate="onLoad"/></draw:frame>Zum Anmelden entweder mit der <text:span text:style-name="Source_20_Text">IP:8080</text:span> oder dem Hostnamen, hier <text:span text:style-name="Source_20_Text">openhab0:8080</text:span> aufrufen und als Administrator anmelden. Dazu in der linken unteren Ecke auf <text:span text:style-name="Source_20_Text">Anmelden für Administratoren</text:span> klicken und den bei der Installation eingerichteten Admin-User mit dem angegebenen Passwort anmelden.</text:p>
      <text:p text:style-name="Text_20_body"><draw:frame draw:style-name="mediacenter" draw:name="3" text:anchor-type="paragraph" draw:z-index="3" svg:width="10.583333333333cm" svg:height="8.2577591558038cm"><draw:image xlink:href="Pictures/52c2820b2ed8c9f0cb7a495373e0b28b.png" xlink:type="simple" xlink:show="embed" xlink:actuate="onLoad"/></draw:frame></text:p>
      <text:p text:style-name="Text_20_body">Das Startfenster zeigt an, dass die Übersichtsseite noch nicht konfiguriert ist.</text:p>
      <text:p text:style-name="Text_20_body"><draw:frame draw:style-name="mediacenter" draw:name="4" text:anchor-type="paragraph" draw:z-index="4" svg:width="10.583333333333cm" svg:height="4.5810714285714cm"><draw:image xlink:href="Pictures/d2e787e66bef8a56cbe0bc20c1907e74.png" xlink:type="simple" xlink:show="embed" xlink:actuate="onLoad"/></draw:frame></text:p>
      <text:h text:style-name="Heading_20_2" text:outline-level="2"><text:bookmark-start text:name="__RefHeading___regionale_einstellungen_3"/><text:bookmark-start text:name="regionale_einstellungen"/>Regionale Einstellungen<text:bookmark-end text:name="__RefHeading___regionale_einstellungen_3"/><text:bookmark-end text:name="regionale_einstellungen"/></text:h>
      <text:p text:style-name="Text_20_body">Nach der ersten Anmeldung die regionalen Einstellungen vornehmen. Dazu <text:span text:style-name="Source_20_Text"><text:span text:style-name="Strong_20_Emphasis">Einstellungen</text:span></text:span> / <text:span text:style-name="Source_20_Text"><text:span text:style-name="Strong_20_Emphasis">Regional Settings</text:span></text:span> (System Services) wählen, und die entsprechenden Einstellungen für die Regionen vornehmen. <text:span text:style-name="Strong_20_Emphasis">Nicht vergessen, die Einstellungen zu speichern</text:span> (Save in der rechten oberen Ecke)! </text:p>
      <text:p text:style-name="Text_20_body"><draw:frame draw:style-name="mediacenter" draw:name="5" text:anchor-type="paragraph" draw:z-index="5" svg:width="13.229166666667cm" svg:height="16.633162768031cm"><draw:image xlink:href="Pictures/715afa3442c1b2dcfc9948614a185502.png" xlink:type="simple" xlink:show="embed" xlink:actuate="onLoad"/></draw:frame></text:p>
      <text:h text:style-name="Heading_20_2" text:outline-level="2"><text:bookmark-start text:name="__RefHeading___raeumlichkeiten_erstellen_4"/><text:bookmark-start text:name="raeumlichkeiten_erstellen"/>Räumlichkeiten erstellen<text:bookmark-end text:name="__RefHeading___raeumlichkeiten_erstellen_4"/><text:bookmark-end text:name="raeumlichkeiten_erstellen"/></text:h>
      <text:p text:style-name="Text_20_body">Hier wird die Struktur des Objektes definiert, für das openHAB eingerichtet werden soll. Für ein Einfamilienhaus zum Beispiel Grundstück, Keller, Erdgeschoss, Dachgeschoss. Im Keller z.B. Heizraum, Hobbyraum und Heizraum, im Erdgeschoss Vorzimmer, Küche, Bad, Wohnzimmer und im Dachgeschoss Schlafzimmer, Bad und Gästezimmer. Bei der Bezeichnung der Räume, bzw. der Objekte darauf Rüchsicht nehmen, dass es nicht zwei Bäder mit der selben Bezeichnung geben kann. Daher z.B. das Bad im Obergeschoss als BadOG, das im Erdgeschoss BadEG benennen. Die Bezeichnungen können nach dem Speichern nicht mehr geändert werden.</text:p>
      <text:p text:style-name="Text_20_body">Wichtig ist, sich eine Struktur zu überlegen. Eine Wohnung kann im Idealfall einfach dargestellt werden. Bei einem Haus mit Nebengebäuden und Grundstück sollte man sich, zumindestens geistig, einen Plan über die Struktur machen. Deshalb wird hier mit den Objekten mit dem Grundstück begonnen, da es Außenbeleuchtung, Pumpen, Kameras usw. gibt.</text:p>
      <text:p text:style-name="Text_20_body">Beginnen wir nun, indem wir aus den Einstellungen Model auswählen:</text:p>
      <text:p text:style-name="Text_20_body"><draw:frame draw:style-name="mediacenter" draw:name="6" text:anchor-type="paragraph" draw:z-index="6" svg:width="13.229166666667cm" svg:height="4.2829427083333cm"><draw:image xlink:href="Pictures/8a69c698a0418618b8ff6f9cfddce102.png" xlink:type="simple" xlink:show="embed" xlink:actuate="onLoad"/></draw:frame></text:p>
      <text:p text:style-name="Text_20_body">und fügen eine neue Örtlichkeit (Add Location) zu:</text:p>
      <text:p text:style-name="Text_20_body"><draw:frame draw:style-name="mediacenter" draw:name="7" text:anchor-type="paragraph" draw:z-index="7" svg:width="13.229166666667cm" svg:height="4.4020397793264cm"><draw:image xlink:href="Pictures/64764d8bae9027f3b85d773d677e9280.png" xlink:type="simple" xlink:show="embed" xlink:actuate="onLoad"/></draw:frame></text:p>
      <text:p text:style-name="Text_20_body">Hier wird als erstes die oberste Kategorie der Örtlichkeit eingetragen, hier das Grundstück, auf dem Haus und Nebegebäude stehen. Zu beachten ist, dass der Name keine Umlaute und Leerstellen beinhalten darf und im gesamten Plan eindeutig sein muss.</text:p>
      <text:p text:style-name="Text_20_body"><draw:frame draw:style-name="mediacenter" draw:name="8" text:anchor-type="paragraph" draw:z-index="8" svg:width="13.229166666667cm" svg:height="6.6145833333333cm"><draw:image xlink:href="Pictures/8915e8908da087839fe3b5cfefab9cfd.png" xlink:type="simple" xlink:show="embed" xlink:actuate="onLoad"/></draw:frame></text:p>
      <text:p text:style-name="Text_20_body">Im <text:a xlink:type="simple" xlink:href="#__RefHeading___anhang_9" text:style-name="Local_20_link" text:visited-style-name="Visited_20_Local_20_Link">Anhang</text:a> ist eine Übersicht der verfügbaren Modellkategorien und deren Übersetzung. Nach dem Drücken des <text:span text:style-name="Source_20_Text"><text:span text:style-name="Strong_20_Emphasis">Create</text:span></text:span> Button erscheint das eben erstellte Grundstück in der Liste der Objekte. Bei der Weiterführung der Struktur immer von der übergeordneten Kategorie ausgehen. Das heißt, mit der Maus das Objekt Grundstück anklicken und danach wieder Add Location anklicken, um ein neues Objekt zu erstellen.</text:p>
      <text:h text:style-name="Heading_20_2" text:outline-level="2"><text:bookmark-start text:name="__RefHeading___steckdose_installieren_5"/><text:bookmark-start text:name="steckdose_installieren"/>Steckdose installieren<text:bookmark-end text:name="__RefHeading___steckdose_installieren_5"/><text:bookmark-end text:name="steckdose_installieren"/></text:h>
      <text:p text:style-name="Text_20_body"><draw:frame draw:style-name="medialeft" draw:name="9" text:anchor-type="paragraph" draw:z-index="9" svg:width="3.96875cm" style:rel-width="100%" svg:height="2.5599296536797cm" style:rel-height="scale"><draw:image xlink:href="Pictures/410ec421af16defec3579ac6ef7e8e94.png" xlink:type="simple" xlink:show="embed" xlink:actuate="onLoad"/></draw:frame>
Es wurde eine einfache Struktur eingerichtet. Im Büro soll nun eine Steckdose in Betrieb genommen werden. Diese wird mit dem ZigBee Protokoll gesteuert und wurde bereits eingerichtet. <draw:frame draw:style-name="media" draw:name="10" text:anchor-type="as-char" draw:z-index="10" svg:width="0.37041666666667cm" svg:height="0.396875cm"><draw:image xlink:href="Pictures/acc41558634d52c70bd55b47ef2c3153.jpg" xlink:type="simple" xlink:show="embed" xlink:actuate="onLoad"/></draw:frame> <text:span text:style-name="">Link einrichten</text:span>. <text:line-break/></text:p>
      <text:p text:style-name="Text_20_body">Dazu wird das Büro markiert und <text:span text:style-name="Source_20_Text">Create Equipmet from Thing</text:span> anklicken. In der Zeile Thing das &gt; Zeichen anklicken und die eingerichtete Steckdose auswählen.</text:p>
      <text:p text:style-name="Text_20_body">Die Steckdose wie im Bild einrichten, auf <text:span text:style-name="Source_20_Text"><text:span text:style-name="Strong_20_Emphasis">Select All</text:span></text:span> und auf <text:span text:style-name="Source_20_Text"><text:span text:style-name="Strong_20_Emphasis">Add to Model</text:span></text:span> klicken.</text:p>
      <text:p text:style-name="Text_20_body"><draw:frame draw:style-name="mediacenter" draw:name="11" text:anchor-type="paragraph" draw:z-index="11" svg:width="13.229166666667cm" svg:height="17.952469135802cm"><draw:image xlink:href="Pictures/21c4debe714d91c032667ab3392d148b.png" xlink:type="simple" xlink:show="embed" xlink:actuate="onLoad"/></draw:frame></text:p>
      <text:p text:style-name="Text_20_body">Wenn nun die Model Struktur bis zur Steckdose aufgeklappt wird, kann mit dem Schiebeschalter rechts oben die Steckdose Ein- und Ausgeschaltet werden.</text:p>
      <text:p text:style-name="Text_20_body"><draw:frame draw:style-name="mediacenter" draw:name="12" text:anchor-type="paragraph" draw:z-index="12" svg:width="27.093333333333cm" style:rel-width="100%" svg:height="11.1125cm" style:rel-height="scale"><draw:image xlink:href="Pictures/b5b0006768ffb53c632225b098b77bb9.png" xlink:type="simple" xlink:show="embed" xlink:actuate="onLoad"/></draw:frame></text:p>
      <text:p text:style-name="Horizontal_20_Line"/>
      <text:h text:style-name="Heading_20_2" text:outline-level="2"><text:bookmark-start text:name="__RefHeading___page_erstellen_6"/><text:bookmark-start text:name="page_erstellen"/>Page erstellen<text:bookmark-end text:name="__RefHeading___page_erstellen_6"/><text:bookmark-end text:name="page_erstellen"/></text:h>
      <text:h text:style-name="Heading_20_3" text:outline-level="3"><text:bookmark-start text:name="__RefHeading___seitenleiste_7"/><text:bookmark-start text:name="seitenleiste"/>Seitenleiste<text:bookmark-end text:name="__RefHeading___seitenleiste_7"/><text:bookmark-end text:name="seitenleiste"/></text:h>
      <text:p text:style-name="Text_20_body">Um den gerade eingerichteten Schalter von der Seitenleiste aufrufen zu können, muss ein Eintrag in den <text:span text:style-name="Source_20_Text">Pages</text:span> erstellt werden. Dazu im Seitenmenü auf <text:span text:style-name="Source_20_Text">Pages</text:span> und dann auf <text:span text:style-name="Source_20_Text">Add Masonry</text:span> klicken. Als Label wird Büro eingetragen. In das leere Fenster klicken und <text:span text:style-name="Source_20_Text">Add from Mdodel…</text:span> auswählen. Im Popup durchklicken bis zum Schalter (Switch) und diesen markieren. </text:p>
      <text:p text:style-name="Text_20_body"><draw:frame draw:style-name="mediacenter" draw:name="13" text:anchor-type="paragraph" draw:z-index="13" svg:width="13.229166666667cm" svg:height="6.9898788416076cm"><draw:image xlink:href="Pictures/15339126fdc6725483177b175b758592.png" xlink:type="simple" xlink:show="embed" xlink:actuate="onLoad"/></draw:frame></text:p>
      <text:p text:style-name="Text_20_body">Auf <text:span text:style-name="Source_20_Text">Pick 1</text:span> klicken. Damit werden die Einstellungen übernommen. Im Punkt <text:span text:style-name="Source_20_Text">Sidebar &amp; Visibility</text:span> den Slider <text:span text:style-name="Source_20_Text">Show on Sidebar</text:span> auf Ein schieben und auf <text:span text:style-name="Source_20_Text">Save (Strg-S)</text:span> klicken. Nun ist im Seitenmenü der Eintrag <text:span text:style-name="Strong_20_Emphasis">Büro</text:span> Sichtbar und kann auch ohne Anmelden am System von allen verwendet werden. Das Widget kann noch mit Kopf- und Fußzeile versehen werden. Dazu auf das Symbol <draw:frame draw:style-name="media" draw:name="14" text:anchor-type="as-char" draw:z-index="14" svg:width="0.52916666666667cm" svg:height="0.52916666666667cm"><draw:image xlink:href="Pictures/cd7934a1577b61a3a21909dc2d032a85.png" xlink:type="simple" xlink:show="embed" xlink:actuate="onLoad"/></draw:frame> oberhalb des Schalters klicken und <text:span text:style-name="Source_20_Text">Configure Widget</text:span> auswählen.</text:p>
      <text:p text:style-name="Text_20_body">Wenn jetzt die Seite aufgerufen wird und Büro ausgewählt wird, kann nun das Licht von jedermann Ein- und Ausgeschaltet werden.</text:p>
      <text:p text:style-name="Text_20_body"><draw:frame draw:style-name="media" draw:name="15" text:anchor-type="as-char" draw:z-index="15" svg:width="7.9375cm" style:rel-width="100%" svg:height="3.9524176954733cm" style:rel-height="scale"><draw:image xlink:href="Pictures/68a8f8390459846dc6af314a62f95a48.png" xlink:type="simple" xlink:show="embed" xlink:actuate="onLoad"/></draw:frame></text:p>
      <text:h text:style-name="Heading_20_3" text:outline-level="3"><text:bookmark-start text:name="__RefHeading___hauptfenster_8"/><text:bookmark-start text:name="hauptfenster"/>Hauptfenster<text:bookmark-end text:name="__RefHeading___hauptfenster_8"/><text:bookmark-end text:name="hauptfenster"/></text:h>
      <text:p text:style-name="Text_20_body">Um den Schalter im Hauptfenster anzuzeigen, zuerst im Seitenmenü auf <text:span text:style-name="Source_20_Text">Pages</text:span> klicken und dann auf <draw:frame draw:style-name="media" draw:name="16" text:anchor-type="as-char" draw:z-index="16" svg:width="0.66145833333333cm" svg:height="0.67886513157895cm"><draw:image xlink:href="Pictures/b91dfa875c44ffef1d6e8b63083dad26.png" xlink:type="simple" xlink:show="embed" xlink:actuate="onLoad"/></draw:frame>.</text:p>
      <text:p text:style-name="Text_20_body">Auf das <text:span text:style-name="Source_20_Text">Pluszeichen</text:span> klicken und <text:span text:style-name="Source_20_Text">Create Layout</text:span> auswählen. <text:span text:style-name="Source_20_Text">Add Row+</text:span> und <text:span text:style-name="Source_20_Text">Add Column+</text:span> klicken. In das Fenster klicken und aus dem Menü <text:span text:style-name="Source_20_Text">Add from Model…</text:span> auswählen. Weitere Vorgangsweise wi beim Eintrag in die Seitenleiste. Bei einem weiteren klick auf <text:span text:style-name="Source_20_Text">Add Column+</text:span> wird ein weiterer Block angelegt. Dieser kann mit weiteren Elementen befüllt weren, beispielsweise mit der aktuellen Uhrzeit. Dazu <text:span text:style-name="Source_20_Text">Digital Clock Card</text:span> auswählen und in den Eigenschaften das Datum hinzufügen.</text:p>
      <text:p text:style-name="Text_20_body"><draw:frame draw:style-name="mediacenter" draw:name="17" text:anchor-type="paragraph" draw:z-index="17" svg:width="13.229166666667cm" svg:height="5.2514119409866cm"><draw:image xlink:href="Pictures/0879ceac606970912570aefa15a2aa37.png" xlink:type="simple" xlink:show="embed" xlink:actuate="onLoad"/></draw:frame></text:p>
      <text:p text:style-name="Horizontal_20_Line"/>
      <text:h text:style-name="Heading_20_1" text:outline-level="1"><text:bookmark-start text:name="__RefHeading___anhang_9"/><text:bookmark-start text:name="anhang"/>Anhang<text:bookmark-end text:name="__RefHeading___anhang_9"/><text:bookmark-end text:name="anhang"/></text:h>
      <text:h text:style-name="Heading_20_2" text:outline-level="2"><text:bookmark-start text:name="__RefHeading___model_kategorien_10"/><text:bookmark-start text:name="model_kategorien"/>Model Kategorien<text:bookmark-end text:name="__RefHeading___model_kategorien_10"/><text:bookmark-end text:name="model_kategorien"/></text:h>
      <table:table table:style-name="Table">
        <table:table-column/>
        <table:table-column/>
        <table:table-column/>
        <table:table-column/>
        <table:table-column/>
        <table:table-column/>
        <table:table-column/>
        <table:table-row>
          <table:table-cell office:value-type="string" table:style-name="tableheader" table:number-columns-spanned="7">
            <text:p text:style-name="Table_20_Heading"> Model Kategorien  </text:p>
          </table:table-cell>
          <table:covered-table-cell/>
          <table:covered-table-cell/>
          <table:covered-table-cell/>
          <table:covered-table-cell/>
          <table:covered-table-cell/>
          <table:covered-table-cell/>
        </table:table-row>
        <table:table-row>
          <table:table-cell office:value-type="string" table:style-name="tableheader">
            <text:p text:style-name="Table_20_Heading">Englisch   </text:p>
          </table:table-cell>
          <table:table-cell office:value-type="string" table:style-name="tableheader" table:number-columns-spanned="2">
            <text:p text:style-name="Table_20_Heading">Deutsch   </text:p>
          </table:table-cell>
          <table:covered-table-cell/>
          <table:table-cell office:value-type="string" table:style-name="tableheader" table:number-columns-spanned="2"/>
          <table:covered-table-cell/>
          <table:table-cell office:value-type="string" table:style-name="tableheader">
            <text:p text:style-name="Table_20_Heading">Englisch   </text:p>
          </table:table-cell>
          <table:table-cell office:value-type="string" table:style-name="tableheader">
            <text:p text:style-name="Table_20_Heading">Deutsch   </text:p>
          </table:table-cell>
        </table:table-row>
        <table:table-row>
          <table:table-cell office:value-type="string" table:style-name="tablecell">
            <text:p text:style-name="tablealignleft"><text:span text:style-name="Strong_20_Emphasis">Indoor</text:span> </text:p>
          </table:table-cell>
          <table:table-cell office:value-type="string" table:style-name="tablecell" table:number-columns-spanned="2">
            <text:p text:style-name="tablealignleft">im Haus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BoilerRoom</text:span> </text:p>
          </table:table-cell>
          <table:table-cell office:value-type="string" table:style-name="tablecell">
            <text:p text:style-name="tablealignleft">Heizraum, Kesselhaus   </text:p>
          </table:table-cell>
        </table:table-row>
        <table:table-row>
          <table:table-cell office:value-type="string" table:style-name="tablecell">
            <text:p text:style-name="tablealignleft"><text:span text:style-name="Strong_20_Emphasis">Apartment</text:span> </text:p>
          </table:table-cell>
          <table:table-cell office:value-type="string" table:style-name="tablecell" table:number-columns-spanned="2">
            <text:p text:style-name="tablealignleft">Einzelzimmer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Cellar</text:span> </text:p>
          </table:table-cell>
          <table:table-cell office:value-type="string" table:style-name="tablecell">
            <text:p text:style-name="tablealignleft">Keller, Bunker   </text:p>
          </table:table-cell>
        </table:table-row>
        <table:table-row>
          <table:table-cell office:value-type="string" table:style-name="tablecell">
            <text:p text:style-name="tablealignleft"><text:span text:style-name="Strong_20_Emphasis">Building</text:span> </text:p>
          </table:table-cell>
          <table:table-cell office:value-type="string" table:style-name="tablecell" table:number-columns-spanned="2">
            <text:p text:style-name="tablealignleft">Gebäude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DiningRoom</text:span> </text:p>
          </table:table-cell>
          <table:table-cell office:value-type="string" table:style-name="tablecell">
            <text:p text:style-name="tablealignleft">Esszimmer   </text:p>
          </table:table-cell>
        </table:table-row>
        <table:table-row>
          <table:table-cell office:value-type="string" table:style-name="tablecell">
            <text:p text:style-name="tablealignleft"><text:span text:style-name="Strong_20_Emphasis">Garage</text:span> </text:p>
          </table:table-cell>
          <table:table-cell office:value-type="string" table:style-name="tablecell" table:number-columns-spanned="2">
            <text:p text:style-name="tablealignleft">Garage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Entry</text:span> </text:p>
          </table:table-cell>
          <table:table-cell office:value-type="string" table:style-name="tablecell">
            <text:p text:style-name="tablealignleft">Zugang, Einfahrt   </text:p>
          </table:table-cell>
        </table:table-row>
        <table:table-row>
          <table:table-cell office:value-type="string" table:style-name="tablecell">
            <text:p text:style-name="tablealignleft"><text:span text:style-name="Strong_20_Emphasis">House</text:span> </text:p>
          </table:table-cell>
          <table:table-cell office:value-type="string" table:style-name="tablecell" table:number-columns-spanned="2">
            <text:p text:style-name="tablealignleft">Haus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FamilyRoom</text:span> </text:p>
          </table:table-cell>
          <table:table-cell office:value-type="string" table:style-name="tablecell">
            <text:p text:style-name="tablealignleft">Wohnzimmer   </text:p>
          </table:table-cell>
        </table:table-row>
        <table:table-row>
          <table:table-cell office:value-type="string" table:style-name="tablecell">
            <text:p text:style-name="tablealignleft"><text:span text:style-name="Strong_20_Emphasis">Shed</text:span> </text:p>
          </table:table-cell>
          <table:table-cell office:value-type="string" table:style-name="tablecell" table:number-columns-spanned="2">
            <text:p text:style-name="tablealignleft">Schuppen, Stall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GuestRoom</text:span> </text:p>
          </table:table-cell>
          <table:table-cell office:value-type="string" table:style-name="tablecell">
            <text:p text:style-name="tablealignleft">Gästezimmer   </text:p>
          </table:table-cell>
        </table:table-row>
        <table:table-row>
          <table:table-cell office:value-type="string" table:style-name="tablecell">
            <text:p text:style-name="tablealignleft"><text:span text:style-name="Strong_20_Emphasis">SummerHouse</text:span> </text:p>
          </table:table-cell>
          <table:table-cell office:value-type="string" table:style-name="tablecell" table:number-columns-spanned="2">
            <text:p text:style-name="tablealignleft">Gartenhaus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Kitchen</text:span> </text:p>
          </table:table-cell>
          <table:table-cell office:value-type="string" table:style-name="tablecell">
            <text:p text:style-name="tablealignleft">Küche   </text:p>
          </table:table-cell>
        </table:table-row>
        <table:table-row>
          <table:table-cell office:value-type="string" table:style-name="tablecell">
            <text:p text:style-name="tablealignleft"><text:span text:style-name="Strong_20_Emphasis">Floor</text:span> </text:p>
          </table:table-cell>
          <table:table-cell office:value-type="string" table:style-name="tablecell" table:number-columns-spanned="2">
            <text:p text:style-name="tablealignleft">Etage, Stock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LaundryRoom</text:span> </text:p>
          </table:table-cell>
          <table:table-cell office:value-type="string" table:style-name="tablecell">
            <text:p text:style-name="tablealignleft">Waschküche   </text:p>
          </table:table-cell>
        </table:table-row>
        <table:table-row>
          <table:table-cell office:value-type="string" table:style-name="tablecell">
            <text:p text:style-name="tablealignleft"><text:span text:style-name="Strong_20_Emphasis">GroundFloor</text:span> </text:p>
          </table:table-cell>
          <table:table-cell office:value-type="string" table:style-name="tablecell" table:number-columns-spanned="2">
            <text:p text:style-name="tablealignleft">Erdgeschoss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LivingRoom</text:span> </text:p>
          </table:table-cell>
          <table:table-cell office:value-type="string" table:style-name="tablecell">
            <text:p text:style-name="tablealignleft">Wohnraum, Salon   </text:p>
          </table:table-cell>
        </table:table-row>
        <table:table-row>
          <table:table-cell office:value-type="string" table:style-name="tablecell">
            <text:p text:style-name="tablealignleft"><text:span text:style-name="Strong_20_Emphasis">FirstFloor</text:span> </text:p>
          </table:table-cell>
          <table:table-cell office:value-type="string" table:style-name="tablecell" table:number-columns-spanned="2">
            <text:p text:style-name="tablealignleft">Erster Stock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Office</text:span> </text:p>
          </table:table-cell>
          <table:table-cell office:value-type="string" table:style-name="tablecell">
            <text:p text:style-name="tablealignleft">Büro   </text:p>
          </table:table-cell>
        </table:table-row>
        <table:table-row>
          <table:table-cell office:value-type="string" table:style-name="tablecell">
            <text:p text:style-name="tablealignleft"><text:span text:style-name="Strong_20_Emphasis">SecondFloor</text:span> </text:p>
          </table:table-cell>
          <table:table-cell office:value-type="string" table:style-name="tablecell" table:number-columns-spanned="2">
            <text:p text:style-name="tablealignleft">Zweiter Stock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Veranda</text:span> </text:p>
          </table:table-cell>
          <table:table-cell office:value-type="string" table:style-name="tablecell">
            <text:p text:style-name="tablealignleft">Veranda   </text:p>
          </table:table-cell>
        </table:table-row>
        <table:table-row>
          <table:table-cell office:value-type="string" table:style-name="tablecell">
            <text:p text:style-name="tablealignleft"><text:span text:style-name="Strong_20_Emphasis">ThirdFloor</text:span> </text:p>
          </table:table-cell>
          <table:table-cell office:value-type="string" table:style-name="tablecell" table:number-columns-spanned="2">
            <text:p text:style-name="tablealignleft">Dritter Stock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Outdoor</text:span> </text:p>
          </table:table-cell>
          <table:table-cell office:value-type="string" table:style-name="tablecell">
            <text:p text:style-name="tablealignleft">Außenbereich   </text:p>
          </table:table-cell>
        </table:table-row>
        <table:table-row>
          <table:table-cell office:value-type="string" table:style-name="tablecell">
            <text:p text:style-name="tablealignleft"><text:span text:style-name="Strong_20_Emphasis">Attic</text:span> </text:p>
          </table:table-cell>
          <table:table-cell office:value-type="string" table:style-name="tablecell" table:number-columns-spanned="2">
            <text:p text:style-name="tablealignleft">Mansarde, Dachgeschoss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Carport</text:span> </text:p>
          </table:table-cell>
          <table:table-cell office:value-type="string" table:style-name="tablecell">
            <text:p text:style-name="tablealignleft">Autoabstellplatz   </text:p>
          </table:table-cell>
        </table:table-row>
        <table:table-row>
          <table:table-cell office:value-type="string" table:style-name="tablecell">
            <text:p text:style-name="tablealignleft"><text:span text:style-name="Strong_20_Emphasis">Basement</text:span> </text:p>
          </table:table-cell>
          <table:table-cell office:value-type="string" table:style-name="tablecell" table:number-columns-spanned="2">
            <text:p text:style-name="tablealignleft">Keller, Untergeschoss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Driveway</text:span> </text:p>
          </table:table-cell>
          <table:table-cell office:value-type="string" table:style-name="tablecell">
            <text:p text:style-name="tablealignleft">Zufahrt, Auffahrt   </text:p>
          </table:table-cell>
        </table:table-row>
        <table:table-row>
          <table:table-cell office:value-type="string" table:style-name="tablecell">
            <text:p text:style-name="tablealignleft"><text:span text:style-name="Strong_20_Emphasis">Corridor</text:span> </text:p>
          </table:table-cell>
          <table:table-cell office:value-type="string" table:style-name="tablecell" table:number-columns-spanned="2">
            <text:p text:style-name="tablealignleft">Hausflur, Gang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Garden</text:span> </text:p>
          </table:table-cell>
          <table:table-cell office:value-type="string" table:style-name="tablecell">
            <text:p text:style-name="tablealignleft">Garten   </text:p>
          </table:table-cell>
        </table:table-row>
        <table:table-row>
          <table:table-cell office:value-type="string" table:style-name="tablecell">
            <text:p text:style-name="tablealignleft"><text:span text:style-name="Strong_20_Emphasis">Room</text:span> </text:p>
          </table:table-cell>
          <table:table-cell office:value-type="string" table:style-name="tablecell" table:number-columns-spanned="2">
            <text:p text:style-name="tablealignleft">Zimmer, Saal (allgemein)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Patio</text:span> </text:p>
          </table:table-cell>
          <table:table-cell office:value-type="string" table:style-name="tablecell">
            <text:p text:style-name="tablealignleft">Terrasse, Sitzplatz im Garten   </text:p>
          </table:table-cell>
        </table:table-row>
        <table:table-row>
          <table:table-cell office:value-type="string" table:style-name="tablecell">
            <text:p text:style-name="tablealignleft"><text:span text:style-name="Strong_20_Emphasis">Bathroom</text:span> </text:p>
          </table:table-cell>
          <table:table-cell office:value-type="string" table:style-name="tablecell" table:number-columns-spanned="2">
            <text:p text:style-name="tablealignleft">Badezimmer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Porch</text:span> </text:p>
          </table:table-cell>
          <table:table-cell office:value-type="string" table:style-name="tablecell">
            <text:p text:style-name="tablealignleft">Vorbau, Veranda   </text:p>
          </table:table-cell>
        </table:table-row>
        <table:table-row>
          <table:table-cell office:value-type="string" table:style-name="tablecell">
            <text:p text:style-name="tablealignleft"><text:span text:style-name="Strong_20_Emphasis">Bedroom</text:span> </text:p>
          </table:table-cell>
          <table:table-cell office:value-type="string" table:style-name="tablecell" table:number-columns-spanned="2">
            <text:p text:style-name="tablealignleft">Schlafzimmer   </text:p>
          </table:table-cell>
          <table:covered-table-cell/>
          <table:table-cell office:value-type="string" table:style-name="tableheader" table:number-columns-spanned="2">
            <text:p text:style-name="Table_20_Heading">  </text:p>
          </table:table-cell>
          <table:covered-table-cell/>
          <table:table-cell office:value-type="string" table:style-name="tablecell">
            <text:p text:style-name="tablealignleft"><text:span text:style-name="Strong_20_Emphasis">Terrace</text:span> </text:p>
          </table:table-cell>
          <table:table-cell office:value-type="string" table:style-name="tablecell">
            <text:p text:style-name="tablealignleft">Terrasse, Absatz   </text:p>
          </table:table-cell>
        </table:table-row>
      </table:table>
      <text:p text:style-name="Horizontal_20_Line"/>
      <text:h text:style-name="Heading_20_2" text:outline-level="2"><text:bookmark-start text:name="__RefHeading___quellen_11"/><text:bookmark-start text:name="quellen"/>Quellen<text:bookmark-end text:name="__RefHeading___quellen_11"/><text:bookmark-end text:name="quellen"/></text:h>
      <text:p text:style-name="Text_20_body"><text:a xlink:type="simple" xlink:href="https://www.youtube.com/watch?v=926OkBA2NtE" text:style-name="Internet_20_link" text:visited-style-name="Visited_20_Internet_20_Link">https://www.youtube.com/watch?v=926OkBA2NtE</text:a> - Ungefähr bei 3:30<text:line-break/>
<text:a xlink:type="simple" xlink:href="https://www.openhab.org/docs/configuration/iconsets/classic/" text:style-name="Internet_20_link" text:visited-style-name="Visited_20_Internet_20_Link">openHAB Icons</text:a><text:line-break/>
<text:a xlink:type="simple" xlink:href="https://www.youtube.com/watch?v=Y_8Fz2knack" text:style-name="Internet_20_link" text:visited-style-name="Visited_20_Internet_20_Link">Datum Uhrzeit</text:a><text:line-break/>
<text:a xlink:type="simple" xlink:href="https://www.youtube.com/watch?v=EBIhLqqUdcE" text:style-name="Internet_20_link" text:visited-style-name="Visited_20_Internet_20_Link">OpenHAB 3 | Pages eine Übersicht | Pages Teil 1</text:a><text:line-break/>
<text:a xlink:type="simple" xlink:href="https://www.youtube.com/watch?v=zRlQ5_6wMh4" text:style-name="Internet_20_link" text:visited-style-name="Visited_20_Internet_20_Link">OpenHAB 3 | Layout erstellen und bearbeiten | Pages Teil 2</text:a><text:line-break/>
<text:a xlink:type="simple" xlink:href="https://www.youtube.com/watch?v=hJzFuKmsUqE" text:style-name="Internet_20_link" text:visited-style-name="Visited_20_Internet_20_Link">OpenHAB 3 | Netzwerk Binding &amp; Erstellen einer schönen Netzwerkübersicht inkl. Speedtest</text:a><text:line-break/>
<text:a xlink:type="simple" xlink:href="https://www.youtube.com/watch?v=9kBakyre3WA" text:style-name="Internet_20_link" text:visited-style-name="Visited_20_Internet_20_Link">OpenHAB 3 | Wir richten das IpCamera Binding ein und verbinden Cams mittels ONVIF und RTSP</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7::19:18</meta:creation-date>
    <dc:creator>Generated</dc:creator>
    <dc:date>2026-08-16T07::19:18</dc:date>
    <dc:language>en-US</dc:language>
    <meta:editing-cycles>1</meta:editing-cycles>
    <meta:editing-duration>PT0S</meta:editing-duration>
    <dc:title>rpi_openhab_erst</dc:title>
  </office:meta>
</office:document-meta>
</file>