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5d82b7b105e7621cc4773d5d98333a3.png"/>
  <manifest:file-entry manifest:media-type="image/png" manifest:full-path="Pictures/ffbb52271ad4acccc5cc87ea116ec17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pi_openhab_netz"/><text:bookmark-start text:name="__RefHeading___openhab-server_1"/><text:bookmark-start text:name="openhab-server"/>openHAB-Server<text:bookmark-end text:name="__RefHeading___openhab-server_1"/><text:bookmark-end text:name="openhab-server"/></text:h>
      <text:p text:style-name="Text_20_body"><text:span text:style-name="Strong_20_Emphasis">Netzwerkressourcen anzeigen</text:span><text:line-break/>
<text:span text:style-name="Source_20_Text"><text:span text:style-name="Strong_20_Emphasis">Letztes Update 2021/04/15 23:28</text:span></text:span> <text:line-break/><text:line-break/>
<draw:frame draw:style-name="media" draw:name="0" text:anchor-type="as-char" draw:z-index="0" svg:width="10.583333333333cm" svg:height="2.3283333333333cm"><draw:image xlink:href="Pictures/85d82b7b105e7621cc4773d5d98333a3.png" xlink:type="simple" xlink:show="embed" xlink:actuate="onLoad"/></draw:frame></text:p>
      <text:p text:style-name="Text_20_body"><text:line-break/></text:p>
      <text:h text:style-name="Heading_20_1" text:outline-level="1"><text:bookmark-start text:name="__RefHeading___network_binding_2"/><text:bookmark-start text:name="network_binding"/>Network Binding<text:bookmark-end text:name="__RefHeading___network_binding_2"/><text:bookmark-end text:name="network_binding"/></text:h>
      <text:p text:style-name="Text_20_body">Das Netzwerk Binding einbinden. Dazu <text:span text:style-name="Source_20_Text">Einstellungen</text:span> - <text:span text:style-name="Source_20_Text">Bindings</text:span> aufrufen. Auf das blaue <text:span text:style-name="Strong_20_Emphasis"><text:span text:style-name="">PLUS</text:span></text:span> klicken, in der Suchleiste <text:span text:style-name="Source_20_Text">network</text:span> eingeben und auf das Network Binding klicken. Im Popup-Fenster auf den blauen <text:span text:style-name="Strong_20_Emphasis"><text:span text:style-name="">Install</text:span></text:span> Button klicken. In den Bindings ist nun das <text:span text:style-name="Source_20_Text">Network Binding</text:span> aufgelistet.</text:p>
      <text:h text:style-name="Heading_20_1" text:outline-level="1"><text:bookmark-start text:name="__RefHeading___ressource_eintragen_3"/><text:bookmark-start text:name="ressource_eintragen"/>Ressource eintragen<text:bookmark-end text:name="__RefHeading___ressource_eintragen_3"/><text:bookmark-end text:name="ressource_eintragen"/></text:h>
      <text:p text:style-name="Text_20_body">Dazu auf Things und das blaue <text:span text:style-name="Strong_20_Emphasis"><text:span text:style-name="">PLUS</text:span></text:span> klicken. Network Binding und im neuen Fenster Pingable Netzwerkgerät klicken.</text:p>
      <text:p text:style-name="Text_20_body">Als Beispiel wird hier ein Raspberry im Netzwerk abgefragt. Im Label das Netzwerkgerät <text:span text:style-name="Source_20_Text">Ping Pi</text:span> eingeben. Als <text:span text:style-name="Source_20_Text">Location</text:span> zB. Büro eingeben. In <text:span text:style-name="Source_20_Text">Hostname oder IP</text:span> die IP Adresse des Pi eingeben. Hier 192.168.20.18 Die <text:span text:style-name="Source_20_Text">MAC Address</text:span> wird hier nicht eingeben, da der Pi kein Wake-on-LAN unterstützt. Alle weiteren Positionen werden nicht geändert. Auf den blauen <text:span text:style-name="Strong_20_Emphasis"><text:span text:style-name="">Create Thing</text:span></text:span> Button klicken. In der Liste der Things scheint nun eine Position <text:span text:style-name="Source_20_Text">Ping Pi</text:span> auf.</text:p>
      <text:h text:style-name="Heading_20_1" text:outline-level="1"><text:bookmark-start text:name="__RefHeading___model_hinzufuegen_4"/><text:bookmark-start text:name="model_hinzufuegen"/>Model hinzufügen<text:bookmark-end text:name="__RefHeading___model_hinzufuegen_4"/><text:bookmark-end text:name="model_hinzufuegen"/></text:h>
      <text:p text:style-name="Text_20_body">Ein neues Model wird hinzugefügt. 
Als Name wird <text:span text:style-name="Source_20_Text">Test_Res</text:span> und als Label <text:span text:style-name="Source_20_Text">Netzwekressourcen</text:span> eingegeben. <text:span text:style-name="Source_20_Text">Type</text:span> bleibt Group, die <text:span text:style-name="Source_20_Text">Category</text:span> wird network. Als <text:span text:style-name="Source_20_Text">Semantic Class</text:span> Indoor eingeben. auf den <text:span text:style-name="">blauen</text:span> Create Button klicken. Wenn <text:span text:style-name="Source_20_Text">Netzwekressourcen</text:span> markiert ist, Create Points from Thing auswählen, auf <text:span text:style-name="Source_20_Text">Thing &gt;</text:span> klicken und im Popup Ping Pi auswählen. <text:span text:style-name="Source_20_Text">Online</text:span> anklicken. Im Label <text:span text:style-name="Source_20_Text">Pi Online</text:span> eingeben und als Category <text:span text:style-name="Source_20_Text">network</text:span> eintragen.  Auf den blauen <text:span text:style-name="Strong_20_Emphasis"><text:span text:style-name="">Add to Model</text:span></text:span> Button klicken. Wenn jetzt die <text:span text:style-name="Source_20_Text">Netzwerkressourcen</text:span> aufgeklappt werden, ist <text:span text:style-name="Source_20_Text">Pi Online</text:span> sichtbar.</text:p>
      <text:p text:style-name="Text_20_body">Nun <text:span text:style-name="Source_20_Text">Add Metadata</text:span> - <text:span text:style-name="Source_20_Text">State Description</text:span> klicken ond in den <text:span text:style-name="Source_20_Text">Options</text:span> zwei Zeilen eintragen:</text:p>
      <text:p text:style-name="Text_20_body">ON=Online<text:line-break/>
OFF=Offline</text:p>
      <text:p text:style-name="Text_20_body">Save nicht vergessen! Damit werden in der Page Ansicht statt ON  - Online und statt OFF  - Offline angezeigt. Dieser Eintrag ist kein Muss, das Ergebnis sieht allerdings gefälliger aus. Ist aber Ansichtssache.</text:p>
      <text:h text:style-name="Heading_20_1" text:outline-level="1"><text:bookmark-start text:name="__RefHeading___page_erstellen_5"/><text:bookmark-start text:name="page_erstellen"/>Page erstellen<text:bookmark-end text:name="__RefHeading___page_erstellen_5"/><text:bookmark-end text:name="page_erstellen"/></text:h>
      <text:p text:style-name="Text_20_body">Um die Ressourcen gesammelt anzuzeigen, wird eine neue Page erstellt. Dazu auf Pages und das blaue <text:span text:style-name="Strong_20_Emphasis"><text:span text:style-name="">PLUS</text:span></text:span> klicken. Als Label wird <text:span text:style-name="Source_20_Text">Netzwerk Test</text:span> eingegeben und in <text:span text:style-name="Source_20_Text">Sidebar &amp; Visability</text:span> - <text:span text:style-name="Source_20_Text">Show on sidebar</text:span> einschalten. Auf Save (Ctrl-S) klicken.</text:p>
      <text:p text:style-name="Text_20_body"><text:span text:style-name="Source_20_Text">Create Layout</text:span> auswählen. <text:span text:style-name="Source_20_Text">Add Block</text:span> - <text:span text:style-name="Source_20_Text">Add Row</text:span> - <text:span text:style-name="Source_20_Text">Add Column</text:span> wählen. In das Rechteck klicken und <text:span text:style-name="Source_20_Text">List Card</text:span> auswählen. Configure Widget anklicken und im Titel <text:span text:style-name="Source_20_Text">Netzwekressourcen</text:span> eintragen und auf <text:span text:style-name="Source_20_Text">Done</text:span> klicken.</text:p>
      <text:p text:style-name="Text_20_body">Auf das <text:span text:style-name="Strong_20_Emphasis">+</text:span> klicken und <text:span text:style-name="Source_20_Text">Add from Model…</text:span> auswählen. Die Zeile <text:span text:style-name="Source_20_Text">Netzwekressourcen</text:span> aufklappen und <text:span text:style-name="Source_20_Text">Pi Online</text:span> auswählen. <text:span text:style-name="Source_20_Text">Pick 1</text:span> anklicken. Nun ist Pi Online im Fenster <text:span text:style-name="Source_20_Text">Netzwekressourcen</text:span> sichtbar und wenn eingeschalten, ist das Online-Symbol grün. Falls das nicht so ist, <text:span text:style-name="Source_20_Text">Configure Item</text:span> aufrufen und Show advanced anklicken. In der Zeile <text:span text:style-name="Source_20_Text">Icon</text:span> muss <text:span text:style-name="Source_20_Text">oh:network</text:span> eingetragen sein und die Zeile Icon <text:span text:style-name="Source_20_Text">depends on state</text:span> muss eingeschaltet sein. Auf <text:span text:style-name="Source_20_Text">Done</text:span> klicken. Save (Ctrl-S) anklicken. </text:p>
      <text:p text:style-name="Text_20_body">Wenn nun aus dem Seitenmenü Netzwerk Test aufgerufen wird, ist der Netzwerkstatus von Pi sichtbar. </text:p>
      <text:p text:style-name="Text_20_body"><draw:frame draw:style-name="mediacenter" draw:name="1" text:anchor-type="paragraph" draw:z-index="1" svg:width="17.488958333333cm" style:rel-width="100%" svg:height="5.8472916666667cm" style:rel-height="scale"><draw:image xlink:href="Pictures/ffbb52271ad4acccc5cc87ea116ec170.png" xlink:type="simple" xlink:show="embed" xlink:actuate="onLoad"/></draw:frame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20::24:40</meta:creation-date>
    <dc:creator>Generated</dc:creator>
    <dc:date>2026-08-16T20::24:40</dc:date>
    <dc:language>en-US</dc:language>
    <meta:editing-cycles>1</meta:editing-cycles>
    <meta:editing-duration>PT0S</meta:editing-duration>
    <dc:title>rpi_openhab_netz</dc:title>
  </office:meta>
</office:document-meta>
</file>