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1875d098daba86aa035b42cfa35a6c.png"/>
  <manifest:file-entry manifest:media-type="image/png" manifest:full-path="Pictures/7951edd82d93ed66d162cb3f418078e4.png"/>
  <manifest:file-entry manifest:media-type="image/png" manifest:full-path="Pictures/cf4b108ce85025b3b651ebc84dbe95dc.png"/>
  <manifest:file-entry manifest:media-type="image/png" manifest:full-path="Pictures/50e9b66eff03b687b388c3e44ac150d3.png"/>
  <manifest:file-entry manifest:media-type="image/png" manifest:full-path="Pictures/5e3a48fcc09f4d09bcfbb76909c35ea5.png"/>
  <manifest:file-entry manifest:media-type="image/jpeg" manifest:full-path="Pictures/1027ccdb0ae38398528d8b29cb40a248.jpg"/>
  <manifest:file-entry manifest:media-type="image/jpeg" manifest:full-path="Pictures/519c2795d9dba531046077a5d17515e9.jpg"/>
  <manifest:file-entry manifest:media-type="image/png" manifest:full-path="Pictures/2615a126010ab05600cf9a682ba5e39b.png"/>
  <manifest:file-entry manifest:media-type="image/png" manifest:full-path="Pictures/6035a0918dbe986bbb4ff78d34ef01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denhofer.at/doku.php?id=bilder" text:style-name="Internet_20_link" text:visited-style-name="Visited_20_Internet_20_Link">Bilder &amp; Kunstwerke</text:a></text:p>
        </text:list-item>
        <text:list-item>
          <text:p text:style-name="List_20_1_Content"> <text:a xlink:type="simple" xlink:href="https://edenhofer.at/doku.php?id=foto" text:style-name="Internet_20_link" text:visited-style-name="Visited_20_Internet_20_Link">Fotografien</text:a></text:p>
        </text:list-item>
        <text:list-item>
          <text:p text:style-name="List_20_1_Content"> <text:a xlink:type="simple" xlink:href="https://edenhofer.at/doku.php?id=j4f" text:style-name="Internet_20_link" text:visited-style-name="Visited_20_Internet_20_Link">Just 4 Fun</text:a></text:p>
        </text:list-item>
        <text:list-item>
          <text:p text:style-name="List_20_1_Content_Last"> <text:a xlink:type="simple" xlink:href="https://edenhofer.at/doku.php?id=literatur" text:style-name="Internet_20_link" text:visited-style-name="Visited_20_Internet_20_Link">Literatur</text:a></text:p>
        </text:list-item>
      </text:list>
      <text:p text:style-name="Horizontal_20_Line"/>
      <text:p text:style-name="Text_20_body"><draw:a xlink:type="simple" xlink:href="https://edenhofer.at/doku.php?id=c_neu"><draw:frame draw:style-name="media" draw:name="C - Programmierung am Raspberry Legend" text:anchor-type="as-char" draw:z-index="0" svg:width="0.84666666666667cm"><draw:text-box><text:p text:style-name="legendcenter"><draw:frame draw:style-name="media" draw:name="C - Programmierung am Raspberry" text:anchor-type="as-char" draw:z-index="0" svg:width="0.84666666666667cm" svg:height="0.84666666666667cm"><draw:image xlink:href="Pictures/bb1875d098daba86aa035b42cfa35a6c.png" xlink:type="simple" xlink:show="embed" xlink:actuate="onLoad"/></draw:frame>C - Programmierung am Raspberry</text:p></draw:text-box></draw:frame></draw:a><text:bookmark text:name="sidebar"/> 
<draw:a xlink:type="simple" xlink:href="https://edenhofer.at/doku.php?id=schaltplan"><draw:frame draw:style-name="media" draw:name="Schaltpläne und Bauteilbeschreibungen Legend" text:anchor-type="as-char" draw:z-index="0" svg:width="0.84666666666667cm"><draw:text-box><text:p text:style-name="legendcenter"><draw:frame draw:style-name="media" draw:name="Schaltpläne und Bauteilbeschreibungen" text:anchor-type="as-char" draw:z-index="1" svg:width="0.84666666666667cm" svg:height="0.84666666666667cm"><draw:image xlink:href="Pictures/7951edd82d93ed66d162cb3f418078e4.png" xlink:type="simple" xlink:show="embed" xlink:actuate="onLoad"/></draw:frame>Schaltpläne und Bauteilbeschreibungen</text:p></draw:text-box></draw:frame></draw:a> 
<draw:a xlink:type="simple" xlink:href="https://edenhofer.at/doku.php?id=kabel"><draw:frame draw:style-name="media" draw:name="Adapterkabel Legend" text:anchor-type="as-char" draw:z-index="0" svg:width="0.84666666666667cm"><draw:text-box><text:p text:style-name="legendcenter"><draw:frame draw:style-name="media" draw:name="Adapterkabel" text:anchor-type="as-char" draw:z-index="2" svg:width="0.84666666666667cm" svg:height="0.84666666666667cm"><draw:image xlink:href="Pictures/cf4b108ce85025b3b651ebc84dbe95dc.png" xlink:type="simple" xlink:show="embed" xlink:actuate="onLoad"/></draw:frame>Adapterkabel</text:p></draw:text-box></draw:frame></draw:a> 
<draw:a xlink:type="simple" xlink:href="https://edenhofer.at/doku.php?id=mech"><draw:frame draw:style-name="media" draw:name="Mechanik Legend" text:anchor-type="as-char" draw:z-index="0" svg:width="0.84666666666667cm"><draw:text-box><text:p text:style-name="legendcenter"><draw:frame draw:style-name="media" draw:name="Mechanik" text:anchor-type="as-char" draw:z-index="3" svg:width="0.84666666666667cm" svg:height="0.84666666666667cm"><draw:image xlink:href="Pictures/50e9b66eff03b687b388c3e44ac150d3.png" xlink:type="simple" xlink:show="embed" xlink:actuate="onLoad"/></draw:frame>Mechanik</text:p></draw:text-box></draw:frame></draw:a> 
<draw:a xlink:type="simple" xlink:href="https://edenhofer.at/doku.php?id=edv_lit"><draw:frame draw:style-name="media" draw:name="EDV-Literatur deutsch Legend" text:anchor-type="as-char" draw:z-index="0" svg:width="0.84666666666667cm"><draw:text-box><text:p text:style-name="legendcenter"><draw:frame draw:style-name="media" draw:name="EDV-Literatur deutsch" text:anchor-type="as-char" draw:z-index="4" svg:width="0.84666666666667cm" svg:height="0.84666666666667cm"><draw:image xlink:href="Pictures/5e3a48fcc09f4d09bcfbb76909c35ea5.png" xlink:type="simple" xlink:show="embed" xlink:actuate="onLoad"/></draw:frame>EDV-Literatur deutsch</text:p></draw:text-box></draw:frame></draw:a> </text:p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edenhofer.at/doku.php?id=kontakt" text:style-name="Internet_20_link" text:visited-style-name="Visited_20_Internet_20_Link">Kontakt</text:a></text:p>
        </text:list-item>
      </text:list>
      <text:p text:style-name="Horizontal_20_Line"/>
      <text:p text:style-name="Text_20_body">     <draw:a xlink:type="simple" xlink:href="https://fian.at/de/"><draw:frame draw:style-name="media" draw:name="FIAN Österreich Legend" text:anchor-type="as-char" draw:z-index="0" svg:width="2.1166666666667cm" style:rel-width="100%"><draw:text-box><text:p text:style-name="legendcenter"><draw:frame draw:style-name="media" draw:name="FIAN Österreich" text:anchor-type="as-char" draw:z-index="5" svg:width="2.1166666666667cm" style:rel-width="100%" svg:height="1.9685cm" style:rel-height="scale"><draw:image xlink:href="Pictures/1027ccdb0ae38398528d8b29cb40a248.jpg" xlink:type="simple" xlink:show="embed" xlink:actuate="onLoad"/></draw:frame>FIAN Österreich</text:p></draw:text-box></draw:frame></draw:a>
     <draw:a xlink:type="simple" xlink:href="https://marktplatznatur.com/"><draw:frame draw:style-name="media" draw:name="Marktplatz Natur Legend" text:anchor-type="as-char" draw:z-index="0" svg:width="2.1166666666667cm" style:rel-width="100%"><draw:text-box><text:p text:style-name="legendcenter"><draw:frame draw:style-name="media" draw:name="Marktplatz Natur" text:anchor-type="as-char" draw:z-index="6" svg:width="2.1166666666667cm" style:rel-width="100%" svg:height="1.0400862068966cm" style:rel-height="scale"><draw:image xlink:href="Pictures/519c2795d9dba531046077a5d17515e9.jpg" xlink:type="simple" xlink:show="embed" xlink:actuate="onLoad"/></draw:frame>Marktplatz Natur</text:p></draw:text-box></draw:frame></draw:a>     <draw:a xlink:type="simple" xlink:href="https://www.curryn-spice.at/"><draw:frame draw:style-name="media" draw:name="7" text:anchor-type="as-char" draw:z-index="7" svg:width="2.1166666666667cm" style:rel-width="100%" svg:height="0.57789079229122cm" style:rel-height="scale"><draw:image xlink:href="Pictures/2615a126010ab05600cf9a682ba5e39b.png" xlink:type="simple" xlink:show="embed" xlink:actuate="onLoad"/></draw:frame></draw:a><text:line-break/>
     <draw:a xlink:type="simple" xlink:href="http://www.bauernbrot-freitag.at/"><draw:frame draw:style-name="media" draw:name="Bäckerei Freitag Legend" text:anchor-type="as-char" draw:z-index="0" svg:width="5.2916666666667cm" style:rel-width="100%"><draw:text-box><text:p text:style-name="legendcenter"><draw:frame draw:style-name="media" draw:name="Bäckerei Freitag" text:anchor-type="as-char" draw:z-index="8" svg:width="5.2916666666667cm" style:rel-width="100%" svg:height="1.4158570004983cm" style:rel-height="scale"><draw:image xlink:href="Pictures/6035a0918dbe986bbb4ff78d34ef0198.png" xlink:type="simple" xlink:show="embed" xlink:actuate="onLoad"/></draw:frame>Bäckerei Freitag</text:p></draw:text-box></draw:frame></draw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51:30</meta:creation-date>
    <dc:creator>Generated</dc:creator>
    <dc:date>2026-09-15T15::51:30</dc:date>
    <dc:language>en-US</dc:language>
    <meta:editing-cycles>1</meta:editing-cycles>
    <meta:editing-duration>PT0S</meta:editing-duration>
    <dc:title>sidebar</dc:title>
  </office:meta>
</office:document-meta>
</file>