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731c1204668c6af8b25fefc88d605d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tic_ip"/><text:bookmark-start text:name="__RefHeading___statische_ip-adresse_1"/><text:bookmark-start text:name="statische_ip-adresse"/>Statische IP-Adresse<text:bookmark-end text:name="__RefHeading___statische_ip-adresse_1"/><text:bookmark-end text:name="statische_ip-adresse"/></text:h>
      <text:p text:style-name="Text_20_body">V1.00</text:p>
      <text:p text:style-name="Text_20_body">Zum festlegen einer statischen IP-Adresse muss bekannt sein, welche Adresse frei ist und die IP des Routers (default Gateway). Die IP des Routers kann mit dem Befehl:</text:p>
      <text:p text:style-name="Preformatted_20_Text">route -n</text:p>
      <text:p text:style-name="Text_20_body">festgestellt werden.</text:p>
      <text:p text:style-name="Text_20_body">Die statische IP-Adresse wird in der <text:span text:style-name="Source_20_Text"> /etc/dhcpcd.conf </text:span> eingetragen. </text:p>
      <text:p text:style-name="Preformatted_20_Text">sudo nano /etc/dhcpcd.conf</text:p>
      <text:p text:style-name="Text_20_body">Am Ende der Datei folgendes eintragen (<text:span text:style-name="Strong_20_Emphasis">natürlich mit Werten für das eigene Netzwerk</text:span>):</text:p>
      <text:p text:style-name="Preformatted_20_Text"># eigenes Netzwerk<text:line-break/>interface eth0<text:line-break/>static ip_address=192.168.20.221/24<text:line-break/>static routers=192.168.20.20<text:line-break/>static domain_name_servers=192.168.20.20</text:p>
      <text:p text:style-name="Text_20_body"><draw:frame draw:style-name="media" draw:name="0" text:anchor-type="as-char" draw:z-index="0" svg:width="12.012083333333cm" svg:height="6.19125cm"><draw:image xlink:href="Pictures/9731c1204668c6af8b25fefc88d605db.jpg" xlink:type="simple" xlink:show="embed" xlink:actuate="onLoad"/></draw:frame></text:p>
      <text:p text:style-name="Text_20_body">Nachdem die Datei gespeichert ist, den Raspberry neu starten …</text:p>
      <text:p text:style-name="Preformatted_20_Text">sudo reboot</text:p>
      <text:p text:style-name="Text_20_body">… und mit</text:p>
      <text:p text:style-name="Preformatted_20_Text">ifconfig eth0</text:p>
      <text:p text:style-name="Text_20_body">die Einstellung überprüf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7::19:04</meta:creation-date>
    <dc:creator>Generated</dc:creator>
    <dc:date>2026-09-16T07::19:04</dc:date>
    <dc:language>en-US</dc:language>
    <meta:editing-cycles>1</meta:editing-cycles>
    <meta:editing-duration>PT0S</meta:editing-duration>
    <dc:title>static_ip</dc:title>
  </office:meta>
</office:document-meta>
</file>